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svg" manifest:media-type=""/>
  <manifest:file-entry manifest:full-path="media/image2.svg" manifest:media-type=""/>
  <manifest:file-entry manifest:full-path="media/image3.svg" manifest:media-type=""/>
  <manifest:file-entry manifest:full-path="media/image4.svg" manifest:media-type="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graphic" style:name="a3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4">
      <style:graphic-properties fo:wrap-option="wrap" fo:padding-top="0.04921in" fo:padding-bottom="0.04921in" fo:padding-left="0.09843in" fo:padding-right="0.09843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7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d6e4f2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87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6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resentation" style:name="a3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37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style:font-family-asian="DejaVu Sans" style:font-family-complex="DejaVu Sans" style:font-pitch-asian="variable" style:font-pitch-complex="variable" style:font-charset="x-symbol" fo:font-size="0.16667in" style:font-size-asian="0.16667in" style:font-size-complex="0.16667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3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6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61111in" style:font-size-asian="0.61111in" style:font-size-complex="0.6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709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38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NSimSun" style:font-family-complex="DejaVu Sans" style:font-family-generic="roman" style:font-pitch="variable" style:font-pitch-asian="variable" style:font-pitch-complex="variable" fo:font-size="0.38889in" style:font-size-asian="0.38889in" style:font-size-complex="0.38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8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NSimSun" style:font-family-complex="DejaVu Sans" style:font-family-generic="roman" style:font-pitch="variable" style:font-pitch-asian="variable" style:font-pitch-complex="variable" fo:font-size="0.38889in" style:font-size-asian="0.38889in" style:font-size-complex="0.38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8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8889in" style:font-size-asian="0.38889in" style:font-size-complex="0.38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8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8889in" style:font-size-asian="0.38889in" style:font-size-complex="0.38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1">
      <style:graphic-properties fo:wrap-option="wrap" fo:padding-top="0.04921in" fo:padding-bottom="0.04921in" fo:padding-left="0.09843in" fo:padding-right="0.09843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2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7381a8" draw:opacity="100%" draw:stroke="none" draw:auto-grow-width="false" draw:auto-grow-height="false"/>
      <style:paragraph-properties style:font-independent-line-spacing="false" style:writing-mode="lr-tb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5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71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9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resentation" style:name="a39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3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72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8">
      <style:graphic-properties fo:wrap-option="wrap" fo:padding-top="0.04921in" fo:padding-bottom="0.04921in" fo:padding-left="0.11811in" fo:padding-right="0.03937in" draw:textarea-vertical-align="top" draw:textarea-horizontal-align="left" draw:fill="none" draw:stroke="solid" svg:stroke-width="0in" svg:stroke-color="#003064" svg:stroke-opacity="100%" draw:stroke-linejoin="miter" svg:stroke-linecap="butt" draw:auto-grow-width="false" draw:auto-grow-height="true"/>
      <style:paragraph-properties style:font-independent-line-spacing="false" style:writing-mode="lr-tb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1">
      <style:graphic-properties fo:wrap-option="wrap" fo:padding-top="0in" fo:padding-bottom="0in" fo:padding-left="0.09843in" fo:padding-right="0.09843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4">
      <style:graphic-properties fo:wrap-option="wrap" fo:padding-top="0in" fo:padding-bottom="0in" fo:padding-left="0.09843in" fo:padding-right="0.09843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7">
      <style:graphic-properties fo:wrap-option="wrap" fo:padding-top="0.00906in" fo:padding-bottom="0.00906in" fo:padding-left="0.02362in" fo:padding-right="0.02362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739">
      <style:graphic-properties draw:fill="none" draw:stroke="dash" draw:stroke-dash="a738" svg:stroke-width="0.00236in" svg:stroke-color="#12abdb" svg:stroke-opacity="100%" draw:stroke-linejoin="miter" svg:stroke-linecap="butt"/>
    </style:style>
    <style:style style:family="graphic" style:name="a1200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0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2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5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7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0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9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2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4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1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6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8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1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2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resentation" style:name="a7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5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8">
      <style:graphic-properties fo:wrap-option="wrap" fo:padding-top="0in" fo:padding-bottom="0in" fo:padding-left="0in" fo:padding-right="0in" draw:textarea-vertical-align="top" draw:textarea-horizontal-align="left" draw:fill="solid" draw:fill-color="#002f63" draw:opacity="100%" draw:stroke="none" draw:auto-grow-width="false" draw:auto-grow-height="false"/>
      <style:paragraph-properties style:font-independent-line-spacing="false" style:writing-mode="lr-tb"/>
    </style:style>
    <style:style style:family="text" style:name="a7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52778in" style:font-size-asian="0.52778in" style:font-size-complex="0.52778in" fo:letter-spacing="-0.00083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20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2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2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4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6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2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8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0">
      <style:paragraph-properties fo:line-height="100%" fo:text-align="left" style:tab-stop-distance="1in" fo:margin-left="0.01378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1">
      <style:graphic-properties fo:wrap-option="wrap" fo:padding-top="0.01378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0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3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2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5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7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4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resentation" style:name="a7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0">
      <style:graphic-properties fo:wrap-option="wrap" fo:padding-top="0.04921in" fo:padding-bottom="0.04921in" fo:padding-left="0.09843in" fo:padding-right="0.09843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3">
      <style:graphic-properties fo:wrap-option="wrap" fo:padding-top="0.04921in" fo:padding-bottom="0.04921in" fo:padding-left="0.09843in" fo:padding-right="0.09843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6">
      <style:graphic-properties fo:wrap-option="wrap" fo:padding-top="0.04921in" fo:padding-bottom="0.04921in" fo:padding-left="0.09843in" fo:padding-right="0.09843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9">
      <style:graphic-properties fo:wrap-option="wrap" fo:padding-top="0.04921in" fo:padding-bottom="0.04921in" fo:padding-left="0.09843in" fo:padding-right="0.09843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80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3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6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8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78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2">
      <style:graphic-properties fo:wrap-option="wrap" fo:padding-top="0.04921in" fo:padding-bottom="0.04921in" fo:padding-left="0.09843in" fo:padding-right="0.09843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3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d6e4f2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9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7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79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2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resentation" style:name="a6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1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61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6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65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resentation" style:name="a12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2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2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3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2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2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NSimSun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style:font-family-asian="NSimSun" style:font-family-complex="DejaVu Sans" style:font-pitch-asian="variable" style:font-pitch-complex="variable" style:font-charset="x-symbol" fo:font-size="0.16667in" style:font-size-asian="0.16667in" style:font-size-complex="0.16667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NSimSun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1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4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7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a8afc9" draw:opacity="100%" draw:stroke="none" draw:auto-grow-width="false" draw:auto-grow-height="false"/>
      <style:paragraph-properties style:font-independent-line-spacing="fals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2">
      <style:graphic-properties fo:wrap-option="wrap" fo:padding-top="0.05in" fo:padding-bottom="0.05in" fo:padding-left="0.1in" fo:padding-right="0.1in" draw:textarea-vertical-align="bottom" draw:textarea-horizontal-align="left" draw:fill="solid" draw:fill-color="#c6d9f1" draw:opacity="90%" draw:stroke="none" draw:auto-grow-width="false" draw:auto-grow-height="false"/>
      <style:paragraph-properties style:font-independent-line-spacing="false" style:writing-mode="lr-tb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5">
      <style:graphic-properties fo:wrap-option="wrap" fo:padding-top="0.05in" fo:padding-bottom="0.05in" fo:padding-left="0.66929in" fo:padding-right="0.1in" draw:textarea-vertical-align="middle" draw:textarea-horizontal-align="left" draw:fill="solid" draw:fill-color="#85aed8" draw:opacity="100%" draw:stroke="none" draw:auto-grow-width="false" draw:auto-grow-height="false"/>
      <style:paragraph-properties style:font-independent-line-spacing="false" style:writing-mode="lr-tb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8">
      <style:graphic-properties fo:wrap-option="wrap" fo:padding-top="0.05in" fo:padding-bottom="0.05in" fo:padding-left="0.1in" fo:padding-right="0.1in" draw:textarea-vertical-align="bottom" draw:textarea-horizontal-align="left" draw:fill="solid" draw:fill-color="#c6d9f1" draw:opacity="90%" draw:stroke="none" draw:auto-grow-width="false" draw:auto-grow-height="false"/>
      <style:paragraph-properties style:font-independent-line-spacing="false" style:writing-mode="lr-tb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40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3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64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4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style:font-family-asian="DejaVu Sans" style:font-family-complex="DejaVu Sans" style:font-pitch-asian="variable" style:font-pitch-complex="variable" style:font-charset="x-symbol" fo:font-size="0.16667in" style:font-size-asian="0.16667in" style:font-size-complex="0.16667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1">
      <style:graphic-properties fo:wrap-option="wrap" fo:padding-top="0.05in" fo:padding-bottom="0.05in" fo:padding-left="0.66929in" fo:padding-right="0.1in" draw:textarea-vertical-align="middle" draw:textarea-horizontal-align="left" draw:fill="solid" draw:fill-color="#85aed8" draw:opacity="100%" draw:stroke="none" draw:auto-grow-width="false" draw:auto-grow-height="false"/>
      <style:paragraph-properties style:font-independent-line-spacing="false" style:writing-mode="lr-tb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4">
      <style:graphic-properties fo:wrap-option="wrap" fo:padding-top="0.05in" fo:padding-bottom="0.05in" fo:padding-left="0.1in" fo:padding-right="0.1in" draw:textarea-vertical-align="bottom" draw:textarea-horizontal-align="left" draw:fill="solid" draw:fill-color="#c6d9f1" draw:opacity="90%" draw:stroke="none" draw:auto-grow-width="false" draw:auto-grow-height="false"/>
      <style:paragraph-properties style:font-independent-line-spacing="false" style:writing-mode="lr-tb"/>
    </style:style>
    <style:style style:family="text" style:name="a1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7">
      <style:graphic-properties fo:wrap-option="wrap" fo:padding-top="0.05in" fo:padding-bottom="0.05in" fo:padding-left="0.66929in" fo:padding-right="0.1in" draw:textarea-vertical-align="middle" draw:textarea-horizontal-align="left" draw:fill="solid" draw:fill-color="#85aed8" draw:opacity="100%" draw:stroke="none" draw:auto-grow-width="false" draw:auto-grow-height="false"/>
      <style:paragraph-properties style:font-independent-line-spacing="false" style:writing-mode="lr-tb"/>
    </style:style>
    <style:style style:family="text" style:name="a111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9">
      <style:paragraph-properties fo:line-height="100%" fo:text-align="center" style:tab-stop-distance="1in" fo:margin-left="0in" fo:margin-right="0in" fo:text-indent="0in" fo:margin-top="0.04167in" fo:margin-bottom="0.04167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1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5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5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5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5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0">
      <style:graphic-properties fo:wrap-option="wrap" fo:padding-top="0.05in" fo:padding-bottom="0.05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112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2">
      <style:paragraph-properties fo:line-height="100%" fo:text-align="center" style:tab-stop-distance="1in" fo:margin-left="0in" fo:margin-right="0in" fo:text-indent="0in" fo:margin-top="0.04167in" fo:margin-bottom="0.04167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3">
      <style:graphic-properties fo:wrap-option="wrap" fo:padding-top="0.05in" fo:padding-bottom="0.05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112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5">
      <style:paragraph-properties fo:line-height="100%" fo:text-align="center" style:tab-stop-distance="1in" fo:margin-left="0in" fo:margin-right="0in" fo:text-indent="0in" fo:margin-top="0.04167in" fo:margin-bottom="0.04167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6">
      <style:graphic-properties fo:wrap-option="wrap" fo:padding-top="0.05in" fo:padding-bottom="0.05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112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8">
      <style:paragraph-properties fo:line-height="100%" fo:text-align="center" style:tab-stop-distance="1in" fo:margin-left="0in" fo:margin-right="0in" fo:text-indent="0in" fo:margin-top="0.04167in" fo:margin-bottom="0.04167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9">
      <style:graphic-properties fo:wrap-option="wrap" fo:padding-top="0.05in" fo:padding-bottom="0.05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graphic" style:name="a660">
      <style:graphic-properties fo:wrap-option="wrap" fo:padding-top="0.04921in" fo:padding-bottom="0.04921in" fo:padding-left="0.11811in" fo:padding-right="0.03937in" draw:textarea-vertical-align="top" draw:textarea-horizontal-align="left" draw:fill="none" draw:stroke="solid" svg:stroke-width="0in" svg:stroke-color="#003064" svg:stroke-opacity="100%" draw:stroke-linejoin="miter" svg:stroke-linecap="butt" draw:auto-grow-width="false" draw:auto-grow-height="true"/>
      <style:paragraph-properties style:font-independent-line-spacing="false" style:writing-mode="lr-tb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3">
      <style:graphic-properties fo:wrap-option="wrap" fo:padding-top="0in" fo:padding-bottom="0in" fo:padding-left="0.09843in" fo:padding-right="0.09843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6">
      <style:graphic-properties fo:wrap-option="wrap" fo:padding-top="0in" fo:padding-bottom="0in" fo:padding-left="0.09843in" fo:padding-right="0.09843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9">
      <style:graphic-properties fo:wrap-option="wrap" fo:padding-top="0.00906in" fo:padding-bottom="0.00906in" fo:padding-left="0.02362in" fo:padding-right="0.02362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false" style:writing-mode="lr-tb"/>
    </style:style>
    <style:style style:family="text" style:name="a113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1">
      <style:paragraph-properties fo:line-height="100%" fo:text-align="center" style:tab-stop-distance="1in" fo:margin-left="0in" fo:margin-right="0in" fo:text-indent="0in" fo:margin-top="0.04167in" fo:margin-bottom="0.04167in" style:punctuation-wrap="hanging" style:vertical-align="auto" style:writing-mode="lr-tb">
        <style:tab-stops>
          <style:tab-stop style:position="0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2">
      <style:graphic-properties fo:wrap-option="wrap" fo:padding-top="0.05in" fo:padding-bottom="0.05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113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6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8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3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671">
      <style:graphic-properties draw:fill="none" draw:stroke="dash" draw:stroke-dash="a670" svg:stroke-width="0.00236in" svg:stroke-color="#12abdb" svg:stroke-opacity="100%" draw:stroke-linejoin="miter" svg:stroke-linecap="butt"/>
    </style:style>
    <style:style style:family="text" style:name="a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3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4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6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8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4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68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resentation" style:name="a6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68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50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50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0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9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152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5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5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7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5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1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9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9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9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1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3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51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1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9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161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6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3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6">
      <style:paragraph-properties fo:line-height="100%" fo:text-align="left" style:tab-stop-distance="1in" fo:margin-left="0.03937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7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6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9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2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5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8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71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7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3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5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7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9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53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1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e1e3ed" draw:opacity="100%" draw:stroke="none" draw:auto-grow-width="false" draw:auto-grow-height="false"/>
      <style:paragraph-properties style:font-independent-line-spacing="fals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4">
      <style:graphic-properties fo:wrap-option="wrap" fo:padding-top="0.00906in" fo:padding-bottom="0.00906in" fo:padding-left="0.02362in" fo:padding-right="0.02362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536">
      <style:graphic-properties draw:fill="none" draw:stroke="dash" draw:stroke-dash="a535" svg:stroke-width="0.00236in" svg:stroke-color="#12abdb" svg:stroke-opacity="100%" draw:stroke-linejoin="miter" svg:stroke-linecap="butt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81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4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7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9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00">
      <style:graphic-properties fo:wrap-option="wrap" fo:padding-top="0.04213in" fo:padding-bottom="0.03268in" fo:padding-left="0.0815in" fo:padding-right="0.0815in" draw:textarea-vertical-align="bottom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0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111in" style:font-size-asian="0.16111in" style:font-size-complex="0.16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5">
      <style:graphic-properties fo:wrap-option="wrap" fo:padding-top="0.03268in" fo:padding-bottom="0.04213in" fo:padding-left="0.0815in" fo:padding-right="0.0815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07">
      <style:graphic-properties draw:fill="none" draw:stroke="solid" svg:stroke-width="0.02087in" svg:stroke-color="#7f7f7f" draw:marker-end="a1006" svg:stroke-opacity="100%" draw:stroke-linejoin="round" svg:stroke-linecap="butt"/>
    </style:style>
    <style:style style:family="graphic" style:name="a1009">
      <style:graphic-properties draw:fill="none" draw:stroke="solid" svg:stroke-width="0.02087in" svg:stroke-color="#7f7f7f" draw:marker-end="a1008" svg:stroke-opacity="100%" draw:stroke-linejoin="round" svg:stroke-linecap="butt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9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aragraph" style:name="a1191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4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6">
      <style:graphic-properties fo:wrap-option="wrap" fo:padding-top="0.07874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9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8">
      <style:paragraph-properties fo:line-height="100%" fo:text-align="left" style:tab-stop-distance="1in" fo:margin-left="0.19685in" fo:margin-right="0in" fo:text-indent="-0.15748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5in" style:font-size-asian="0.125in" style:font-size-complex="0.125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2">
      <style:graphic-properties fo:wrap-option="wrap" fo:padding-top="0.03268in" fo:padding-bottom="0.03268in" fo:padding-left="0.06496in" fo:padding-right="0.03268in" draw:textarea-vertical-align="bottom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101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5in" style:font-size-asian="0.125in" style:font-size-complex="0.125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5">
      <style:graphic-properties fo:wrap-option="wrap" fo:padding-top="0.03268in" fo:padding-bottom="0.03268in" fo:padding-left="0.06496in" fo:padding-right="0.03268in" draw:textarea-vertical-align="bottom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101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5in" style:font-size-asian="0.125in" style:font-size-complex="0.125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8">
      <style:graphic-properties fo:wrap-option="wrap" fo:padding-top="0.03268in" fo:padding-bottom="0.03268in" fo:padding-left="0.06496in" fo:padding-right="0.03268in" draw:textarea-vertical-align="bottom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101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5in" style:font-size-asian="0.125in" style:font-size-complex="0.125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5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5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5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8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c6cbdc" draw:opacity="100%" draw:stroke="none" draw:auto-grow-width="false" draw:auto-grow-height="false"/>
      <style:paragraph-properties style:font-independent-line-spacing="false" style:writing-mode="lr-tb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1">
      <style:graphic-properties fo:wrap-option="wrap" fo:padding-top="0.03268in" fo:padding-bottom="0.03268in" fo:padding-left="0.06496in" fo:padding-right="0.03268in" draw:textarea-vertical-align="bottom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102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5in" style:font-size-asian="0.125in" style:font-size-complex="0.125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4">
      <style:graphic-properties fo:wrap-option="wrap" fo:padding-top="0.03268in" fo:padding-bottom="0.03268in" fo:padding-left="0.06496in" fo:padding-right="0.03268in" draw:textarea-vertical-align="bottom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1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7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003064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4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7">
      <style:graphic-properties fo:wrap-option="wrap" fo:padding-top="0.00984in" fo:padding-bottom="0.00984in" fo:padding-left="0.01969in" fo:padding-right="0.01969in" draw:textarea-vertical-align="middle" draw:textarea-horizontal-align="left" draw:fill="solid" draw:fill-color="#bfbfbf" draw:opacity="100%" draw:stroke="none" draw:auto-grow-width="false" draw:auto-grow-height="false"/>
      <style:paragraph-properties style:font-independent-line-spacing="false" style:writing-mode="lr-tb"/>
    </style:style>
    <style:style style:family="text" style:name="a56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30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6884a4" draw:opacity="100%" draw:stroke="solid" svg:stroke-width="0.01378in" svg:stroke-color="#6884a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0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3">
      <style:graphic-properties fo:wrap-option="wrap" fo:padding-top="0.03268in" fo:padding-bottom="0.03268in" fo:padding-left="0.06496in" fo:padding-right="0.03268in" draw:textarea-vertical-align="bottom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1111in" style:font-size-asian="0.11111in" style:font-size-complex="0.11111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6">
      <style:graphic-properties fo:wrap-option="wrap" fo:padding-top="0.03268in" fo:padding-bottom="0.03268in" fo:padding-left="0.06496in" fo:padding-right="0.03268in" draw:textarea-vertical-align="bottom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3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5in" style:font-size-asian="0.125in" style:font-size-complex="0.125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9">
      <style:graphic-properties fo:wrap-option="wrap" fo:padding-top="0.03268in" fo:padding-bottom="0.03268in" fo:padding-left="0.06496in" fo:padding-right="0.03268in" draw:textarea-vertical-align="bottom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570">
      <style:text-properties fo:font-variant="normal" fo:text-transform="none" fo:color="#741b47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57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9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4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5in" style:font-size-asian="0.125in" style:font-size-complex="0.125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2">
      <style:graphic-properties fo:wrap-option="wrap" fo:padding-top="0.03268in" fo:padding-bottom="0.03268in" fo:padding-left="0.06496in" fo:padding-right="0.03268in" draw:textarea-vertical-align="bottom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5">
      <style:graphic-properties fo:wrap-option="wrap" fo:padding-top="0.02677in" fo:padding-bottom="0.02677in" fo:padding-left="0.09843in" fo:padding-right="0.09843in" draw:textarea-vertical-align="middle" draw:textarea-horizontal-align="left" draw:fill="solid" draw:fill-color="#5e2b4f" draw:opacity="100%" draw:stroke="none" draw:auto-grow-width="false" draw:auto-grow-height="false"/>
      <style:paragraph-properties style:font-independent-line-spacing="false" style:writing-mode="lr-tb"/>
    </style:style>
    <style:style style:family="presentation" style:name="a904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graphic" style:name="a1046">
      <style:graphic-properties draw:fill="none" draw:stroke="solid" svg:stroke-width="0.01378in" svg:stroke-color="#a6a6a6" svg:stroke-opacity="100%" draw:stroke-linejoin="round" svg:stroke-linecap="butt"/>
    </style:style>
    <style:style style:family="presentation" style:name="a9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9">
      <style:graphic-properties fo:wrap-option="wrap" fo:padding-top="0in" fo:padding-bottom="0in" fo:padding-left="0in" fo:padding-right="0in" draw:textarea-vertical-align="middle" draw:textarea-horizontal-align="left" draw:fill="solid" draw:fill-color="#6884a4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9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8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9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3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58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5278in" style:font-size-asian="0.15278in" style:font-size-complex="0.152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8">
      <style:graphic-properties fo:wrap-option="wrap" fo:padding-top="0.04921in" fo:padding-bottom="0.04921in" fo:padding-left="0.11811in" fo:padding-right="0.03937in" draw:textarea-vertical-align="top" draw:textarea-horizontal-align="left" draw:fill="none" draw:stroke="solid" svg:stroke-width="0in" svg:stroke-color="#003064" svg:stroke-opacity="100%" draw:stroke-linejoin="miter" svg:stroke-linecap="butt" draw:auto-grow-width="false" draw:auto-grow-height="true"/>
      <style:paragraph-properties style:font-independent-line-spacing="false" style:writing-mode="lr-tb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4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resentation" style:name="a4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0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graphic" style:name="a1050">
      <style:graphic-properties draw:fill="none" draw:stroke="solid" svg:stroke-width="0.01378in" svg:stroke-color="#a6a6a6" svg:stroke-opacity="100%" draw:stroke-linejoin="round" svg:stroke-linecap="butt"/>
    </style:style>
    <style:style style:family="paragraph" style:name="a4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1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graphic" style:name="a1053">
      <style:graphic-properties fo:wrap-option="wrap" fo:padding-top="0in" fo:padding-bottom="0in" fo:padding-left="0in" fo:padding-right="0in" draw:textarea-vertical-align="middle" draw:textarea-horizontal-align="left" draw:fill="solid" draw:fill-color="#003064" draw:opacity="100%" draw:stroke="solid" svg:stroke-width="0.00709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1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4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7">
      <style:graphic-properties fo:wrap-option="wrap" fo:padding-top="0.03268in" fo:padding-bottom="0.03268in" fo:padding-left="0.06496in" fo:padding-right="0.03268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111in" style:font-size-asian="0.16111in" style:font-size-complex="0.16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1">
      <style:graphic-properties fo:wrap-option="wrap" fo:padding-top="0in" fo:padding-bottom="0in" fo:padding-left="0.09843in" fo:padding-right="0.09843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4">
      <style:graphic-properties fo:wrap-option="wrap" fo:padding-top="0in" fo:padding-bottom="0in" fo:padding-left="0.09843in" fo:padding-right="0.09843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7">
      <style:graphic-properties fo:wrap-option="wrap" fo:padding-top="0.00906in" fo:padding-bottom="0.00906in" fo:padding-left="0.02362in" fo:padding-right="0.02362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599">
      <style:graphic-properties draw:fill="none" draw:stroke="dash" draw:stroke-dash="a598" svg:stroke-width="0.00236in" svg:stroke-color="#12abdb" svg:stroke-opacity="100%" draw:stroke-linejoin="miter" svg:stroke-linecap="butt"/>
    </style:style>
    <style:style style:family="presentation" style:name="a41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3">
      <style:graphic-properties fo:wrap-option="wrap" fo:padding-top="0.04921in" fo:padding-bottom="0.04921in" fo:padding-left="0.09843in" fo:padding-right="0.09843in" draw:textarea-vertical-align="middle" draw:textarea-horizontal-align="center" draw:fill="solid" draw:fill-color="#c6cbdc" draw:opacity="100%" draw:stroke="solid" svg:stroke-width="0in" svg:stroke-color="#003064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1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6">
      <style:graphic-properties fo:wrap-option="wrap" fo:padding-top="0.04921in" fo:padding-bottom="0.04921in" fo:padding-left="0.09843in" fo:padding-right="0.09843in" draw:textarea-vertical-align="middle" draw:textarea-horizontal-align="center" draw:fill="solid" draw:fill-color="#a8afc9" draw:opacity="100%" draw:stroke="solid" svg:stroke-width="0in" svg:stroke-color="#003064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1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9">
      <style:graphic-properties fo:wrap-option="wrap" fo:padding-top="0.04921in" fo:padding-bottom="0.04921in" fo:padding-left="0.09843in" fo:padding-right="0.09843in" draw:textarea-vertical-align="middle" draw:textarea-horizontal-align="center" draw:fill="solid" draw:fill-color="#7381a8" draw:opacity="100%" draw:stroke="solid" svg:stroke-width="0in" svg:stroke-color="#003064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10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6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2">
      <style:graphic-properties fo:wrap-option="wrap" fo:padding-top="0.03268in" fo:padding-bottom="0.04213in" fo:padding-left="0.0815in" fo:padding-right="0.0815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3">
      <style:graphic-properties draw:fill="none" draw:stroke="solid" svg:stroke-width="0.01378in" svg:stroke-color="#a6a6a6" svg:stroke-opacity="100%" draw:stroke-linejoin="round" svg:stroke-linecap="butt"/>
    </style:style>
    <style:style style:family="graphic" style:name="a106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6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aragraph" style:name="a9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26">
      <style:graphic-properties fo:wrap-option="wrap" fo:padding-top="0in" fo:padding-bottom="0in" fo:padding-left="0in" fo:padding-right="0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9">
      <style:graphic-properties fo:wrap-option="wrap" fo:padding-top="0.03268in" fo:padding-bottom="0.03268in" fo:padding-left="0.06496in" fo:padding-right="0.03268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2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2">
      <style:graphic-properties fo:wrap-option="wrap" fo:padding-top="0.04921in" fo:padding-bottom="0.04921in" fo:padding-left="0.09843in" fo:padding-right="0.09843in" draw:textarea-vertical-align="middle" draw:textarea-horizontal-align="center" draw:fill="solid" draw:fill-color="#e1e3ed" draw:opacity="100%" draw:stroke="solid" svg:stroke-width="0in" svg:stroke-color="#003064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draw:fill="none" draw:stroke="none" style:mirror="horizontal"/>
    </style:style>
    <style:style style:family="text" style:name="a42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2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7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2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2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3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111in" style:font-size-asian="0.16111in" style:font-size-complex="0.16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7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7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5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934">
      <style:graphic-properties fo:wrap-option="wrap" fo:padding-top="0.03268in" fo:padding-bottom="0.04213in" fo:padding-left="0.0815in" fo:padding-right="0.0815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35">
      <style:graphic-properties draw:fill="none" draw:stroke="solid" svg:stroke-width="0.01378in" svg:stroke-color="#a6a6a6" svg:stroke-opacity="100%" draw:stroke-linejoin="round" svg:stroke-linecap="butt"/>
    </style:style>
    <style:style style:family="paragraph" style:name="a10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78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9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38">
      <style:graphic-properties fo:wrap-option="wrap" fo:padding-top="0in" fo:padding-bottom="0in" fo:padding-left="0in" fo:padding-right="0in" draw:textarea-vertical-align="middle" draw:textarea-horizontal-align="left" draw:fill="solid" draw:fill-color="#6884a4" draw:opacity="100%" draw:stroke="none" draw:auto-grow-width="false" draw:auto-grow-height="false"/>
      <style:paragraph-properties style:font-independent-line-spacing="false" style:writing-mode="lr-tb"/>
    </style:style>
    <style:style style:family="text" style:name="a93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3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6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3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3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1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9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1">
      <style:graphic-properties fo:wrap-option="wrap" fo:padding-top="0.03268in" fo:padding-bottom="0.03268in" fo:padding-left="0.06496in" fo:padding-right="0.03268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8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111in" style:font-size-asian="0.16111in" style:font-size-complex="0.16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4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4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9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5">
      <style:graphic-properties fo:wrap-option="wrap" fo:padding-top="0.03268in" fo:padding-bottom="0.04213in" fo:padding-left="0.0815in" fo:padding-right="0.0815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resentation" style:name="a1087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46">
      <style:graphic-properties draw:fill="none" draw:stroke="solid" svg:stroke-width="0.01378in" svg:stroke-color="#a6a6a6" svg:stroke-opacity="100%" draw:stroke-linejoin="round" svg:stroke-linecap="butt"/>
    </style:style>
    <style:style style:family="text" style:name="a1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9">
      <style:graphic-properties fo:wrap-option="wrap" fo:padding-top="0in" fo:padding-bottom="0in" fo:padding-left="0in" fo:padding-right="0in" draw:textarea-vertical-align="middle" draw:textarea-horizontal-align="left" draw:fill="solid" draw:fill-color="#6884a4" draw:opacity="100%" draw:stroke="none" draw:auto-grow-width="false" draw:auto-grow-height="false"/>
      <style:paragraph-properties style:font-independent-line-spacing="false" style:writing-mode="lr-tb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4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0">
      <style:graphic-properties fo:wrap-option="wrap" fo:padding-top="0.05in" fo:padding-bottom="0.05in" fo:padding-left="0.1in" fo:padding-right="0.1in" draw:textarea-vertical-align="bottom" draw:textarea-horizontal-align="left" draw:fill="solid" draw:fill-color="#c6d9f1" draw:opacity="90%" draw:stroke="none" draw:auto-grow-width="false" draw:auto-grow-height="false"/>
      <style:paragraph-properties style:font-independent-line-spacing="false" style:writing-mode="lr-tb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3">
      <style:graphic-properties fo:wrap-option="wrap" fo:padding-top="0.05in" fo:padding-bottom="0.05in" fo:padding-left="0.66929in" fo:padding-right="0.1in" draw:textarea-vertical-align="middle" draw:textarea-horizontal-align="left" draw:fill="solid" draw:fill-color="#1d3c5c" draw:opacity="100%" draw:stroke="none" draw:auto-grow-width="false" draw:auto-grow-height="false"/>
      <style:paragraph-properties style:font-independent-line-spacing="false" style:writing-mode="lr-tb"/>
    </style:style>
    <style:style style:family="text" style:name="a9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4">
      <style:graphic-properties fo:wrap-option="wrap" fo:padding-top="0.03268in" fo:padding-bottom="0.03268in" fo:padding-left="0.06496in" fo:padding-right="0.03268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96">
      <style:graphic-properties fo:wrap-option="wrap" fo:padding-top="0.05in" fo:padding-bottom="0.05in" fo:padding-left="0.1in" fo:padding-right="0.1in" draw:textarea-vertical-align="bottom" draw:textarea-horizontal-align="left" draw:fill="solid" draw:fill-color="#c6d9f1" draw:opacity="90%" draw:stroke="none" draw:auto-grow-width="false" draw:auto-grow-height="false"/>
      <style:paragraph-properties style:font-independent-line-spacing="false" style:writing-mode="lr-tb"/>
    </style:style>
    <style:style style:family="text" style:name="a95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111in" style:font-size-asian="0.16111in" style:font-size-complex="0.16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99">
      <style:graphic-properties fo:wrap-option="wrap" fo:padding-top="0.05in" fo:padding-bottom="0.05in" fo:padding-left="0.66929in" fo:padding-right="0.1in" draw:textarea-vertical-align="middle" draw:textarea-horizontal-align="left" draw:fill="solid" draw:fill-color="#2c5a8a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9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9">
      <style:graphic-properties fo:wrap-option="wrap" fo:padding-top="0.04213in" fo:padding-bottom="0.03268in" fo:padding-left="0.0815in" fo:padding-right="0.0815in" draw:textarea-vertical-align="bottom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4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5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8">
      <style:graphic-properties fo:wrap-option="wrap" fo:padding-top="0.04921in" fo:padding-bottom="0.04921in" fo:padding-left="0.09843in" fo:padding-right="0.09843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45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60">
      <style:graphic-properties draw:fill="none" draw:stroke="solid" svg:stroke-width="0.01378in" svg:stroke-color="#a6a6a6" svg:stroke-opacity="100%" draw:stroke-linejoin="round" svg:stroke-linecap="butt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3">
      <style:graphic-properties fo:wrap-option="wrap" fo:padding-top="0in" fo:padding-bottom="0in" fo:padding-left="0in" fo:padding-right="0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96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6">
      <style:graphic-properties fo:wrap-option="wrap" fo:padding-top="0.03268in" fo:padding-bottom="0.03268in" fo:padding-left="0.06496in" fo:padding-right="0.03268in" draw:textarea-vertical-align="bottom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6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111in" style:font-size-asian="0.16111in" style:font-size-complex="0.16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1">
      <style:graphic-properties fo:wrap-option="wrap" fo:padding-top="0.04921in" fo:padding-bottom="0.04921in" fo:padding-left="0.09843in" fo:padding-right="0.09843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4">
      <style:graphic-properties fo:wrap-option="wrap" fo:padding-top="0.04606in" fo:padding-bottom="0.04606in" fo:padding-left="0.1185in" fo:padding-right="0.1185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468">
      <style:graphic-properties draw:fill="none" draw:stroke="dash" draw:stroke-dash="a465" svg:stroke-width="0.0122in" svg:stroke-color="#12abdb" draw:marker-start="a466" draw:marker-end="a467" svg:stroke-opacity="100%" draw:stroke-linejoin="miter" svg:stroke-linecap="butt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3">
      <style:graphic-properties fo:wrap-option="wrap" fo:padding-top="0.04213in" fo:padding-bottom="0.03268in" fo:padding-left="0.0815in" fo:padding-right="0.0815in" draw:textarea-vertical-align="bottom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974">
      <style:graphic-properties draw:fill="none" draw:stroke="solid" svg:stroke-width="0.01378in" svg:stroke-color="#a6a6a6" svg:stroke-opacity="100%" draw:stroke-linejoin="round" svg:stroke-linecap="butt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7">
      <style:graphic-properties fo:wrap-option="wrap" fo:padding-top="0in" fo:padding-bottom="0in" fo:padding-left="0in" fo:padding-right="0in" draw:textarea-vertical-align="middle" draw:textarea-horizontal-align="left" draw:fill="solid" draw:fill-color="#6884a4" draw:opacity="100%" draw:stroke="none" draw:auto-grow-width="false" draw:auto-grow-height="false"/>
      <style:paragraph-properties style:font-independent-line-spacing="false" style:writing-mode="lr-tb"/>
    </style:style>
    <style:style style:family="text" style:name="a97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0">
      <style:graphic-properties fo:wrap-option="wrap" fo:padding-top="0.03268in" fo:padding-bottom="0.03268in" fo:padding-left="0.06496in" fo:padding-right="0.03268in" draw:textarea-vertical-align="bottom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982">
      <style:graphic-properties draw:fill="none" draw:stroke="solid" svg:stroke-width="0.02087in" svg:stroke-color="#7f7f7f" draw:marker-end="a981" svg:stroke-opacity="100%" draw:stroke-linejoin="round" svg:stroke-linecap="butt"/>
    </style:style>
    <style:style style:family="graphic" style:name="a984">
      <style:graphic-properties draw:fill="none" draw:stroke="solid" svg:stroke-width="0.02087in" svg:stroke-color="#7f7f7f" draw:marker-end="a983" svg:stroke-opacity="100%" draw:stroke-linejoin="round" svg:stroke-linecap="butt"/>
    </style:style>
    <style:style style:family="graphic" style:name="a986">
      <style:graphic-properties draw:fill="none" draw:stroke="solid" svg:stroke-width="0.02087in" svg:stroke-color="#7f7f7f" draw:marker-end="a985" svg:stroke-opacity="100%" draw:stroke-linejoin="round" svg:stroke-linecap="butt"/>
    </style:style>
    <style:style style:family="graphic" style:name="a988">
      <style:graphic-properties draw:fill="none" draw:stroke="solid" svg:stroke-width="0.02087in" svg:stroke-color="#7f7f7f" draw:marker-end="a987" svg:stroke-opacity="100%" draw:stroke-linejoin="round" svg:stroke-linecap="butt"/>
    </style:style>
    <style:style style:family="paragraph" style:name="a8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1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80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9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presentation" style:name="a481">
      <style:graphic-properties draw:fill="solid" draw:fill-color="#156082" draw:opacity="100%" draw:stroke="solid" svg:stroke-width="0.02087in" svg:stroke-color="#042433" svg:stroke-opacity="100%" draw:stroke-linejoin="miter" svg:stroke-linecap="butt" style:protect=""/>
    </style:style>
    <style:style style:family="presentation" style:name="a4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8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4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7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8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90">
      <style:graphic-properties draw:fill="none" draw:stroke="solid" svg:stroke-width="0.02087in" svg:stroke-color="#7f7f7f" draw:marker-end="a989" svg:stroke-opacity="100%" draw:stroke-linejoin="round" svg:stroke-linecap="butt"/>
    </style:style>
    <style:style style:family="graphic" style:name="a992">
      <style:graphic-properties draw:fill="none" draw:stroke="solid" svg:stroke-width="0.02087in" svg:stroke-color="#7f7f7f" draw:marker-end="a991" svg:stroke-opacity="100%" draw:stroke-linejoin="round" svg:stroke-linecap="butt"/>
    </style:style>
    <style:style style:family="text" style:name="a99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5">
      <style:graphic-properties fo:wrap-option="wrap" fo:padding-top="0.03268in" fo:padding-bottom="0.03268in" fo:padding-left="0.06496in" fo:padding-right="0.03268in" draw:textarea-vertical-align="bottom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9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111in" style:font-size-asian="0.16111in" style:font-size-complex="0.16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91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9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NSimSun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9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9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82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3">
      <style:graphic-properties fo:wrap-option="wrap" fo:padding-top="0.04921in" fo:padding-bottom="0.04921in" fo:padding-left="0.09843in" fo:padding-right="0.09843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24" style:parent-style-name="Graphics">
      <style:graphic-properties draw:fill="none" draw:stroke="none"/>
    </style:style>
    <style:style style:family="graphic" style:name="a825" style:parent-style-name="Graphics">
      <style:graphic-properties draw:fill="none" draw:stroke="none"/>
    </style:style>
    <style:style style:family="graphic" style:name="a826" style:parent-style-name="Graphics">
      <style:graphic-properties draw:fill="none" draw:stroke="none"/>
    </style:style>
    <style:style style:family="text" style:name="a82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6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83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0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84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3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6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003064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9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003064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drawing-page" style:name="a34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3">
      <style:graphic-properties fo:wrap-option="wrap" fo:padding-top="0in" fo:padding-bottom="0in" fo:padding-left="0in" fo:padding-right="0in" draw:textarea-vertical-align="top" draw:textarea-horizontal-align="left" draw:fill="solid" draw:fill-color="#002f63" draw:opacity="100%" draw:stroke="none" draw:auto-grow-width="false" draw:auto-grow-height="false"/>
      <style:paragraph-properties style:font-independent-line-spacing="false" style:writing-mode="lr-tb"/>
    </style:style>
    <style:style style:family="text" style:name="a3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52778in" style:font-size-asian="0.52778in" style:font-size-complex="0.52778in" fo:letter-spacing="-0.00083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45">
      <style:paragraph-properties fo:line-height="100%" fo:text-align="left" style:tab-stop-distance="1in" fo:margin-left="0.01378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01378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 Unicode MS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9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85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3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85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7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85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 Unicode MS" style:font-family-asian="DejaVu Sans" style:font-family-complex="DejaVu Sans" style:font-family-generic="roman" style:font-pitch="variable" style:font-pitch-asian="variable" style:font-pitch-complex="variable" fo:font-size="0.13889in" style:font-size-asian="0.13889in" style:font-size-complex="0.13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2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3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0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3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d6e4f2" draw:opacity="100%" draw:stroke="solid" svg:stroke-width="0.01378in" svg:stroke-color="#003064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86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178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60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64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33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36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51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21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92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56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25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95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29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10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99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42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13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82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47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85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17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88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70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03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37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174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  <text:list-style style:name="a1206">
      <text:list-level-style-bullet text:level="1" text:bullet-char="•">
        <style:list-level-properties text:space-before="0.03937in" text:min-label-width="0.15748in"/>
        <style:text-properties fo:color="#003064" fo:font-family="Arial" fo:font-size="100%"/>
      </text:list-level-style-bullet>
      <text:list-level-style-bullet text:level="2" text:bullet-char="•">
        <style:list-level-properties text:space-before="0.53937in" text:min-label-width="0.15748in"/>
        <style:text-properties fo:color="#003064" fo:font-family="Arial" fo:font-size="100%"/>
      </text:list-level-style-bullet>
      <text:list-level-style-bullet text:level="3" text:bullet-char="•">
        <style:list-level-properties text:space-before="1.03937in" text:min-label-width="0.15748in"/>
        <style:text-properties fo:color="#003064" fo:font-family="Arial" fo:font-size="100%"/>
      </text:list-level-style-bullet>
      <text:list-level-style-bullet text:level="4" text:bullet-char="•">
        <style:list-level-properties text:space-before="1.53937in" text:min-label-width="0.15748in"/>
        <style:text-properties fo:color="#003064" fo:font-family="Arial" fo:font-size="100%"/>
      </text:list-level-style-bullet>
      <text:list-level-style-bullet text:level="5" text:bullet-char="•">
        <style:list-level-properties text:space-before="2.03937in" text:min-label-width="0.15748in"/>
        <style:text-properties fo:color="#003064" fo:font-family="Arial" fo:font-size="100%"/>
      </text:list-level-style-bullet>
      <text:list-level-style-bullet text:level="6" text:bullet-char="•">
        <style:list-level-properties text:space-before="2.53937in" text:min-label-width="0.15748in"/>
        <style:text-properties fo:color="#003064" fo:font-family="Arial" fo:font-size="100%"/>
      </text:list-level-style-bullet>
      <text:list-level-style-bullet text:level="7" text:bullet-char="•">
        <style:list-level-properties text:space-before="3.03937in" text:min-label-width="0.15748in"/>
        <style:text-properties fo:color="#003064" fo:font-family="Arial" fo:font-size="100%"/>
      </text:list-level-style-bullet>
      <text:list-level-style-bullet text:level="8" text:bullet-char="•">
        <style:list-level-properties text:space-before="3.53937in" text:min-label-width="0.15748in"/>
        <style:text-properties fo:color="#003064" fo:font-family="Arial" fo:font-size="100%"/>
      </text:list-level-style-bullet>
      <text:list-level-style-bullet text:level="9" text:bullet-char="•">
        <style:list-level-properties text:space-before="4.03937in" text:min-label-width="0.15748in"/>
        <style:text-properties fo:color="#003064" fo:font-family="Arial" fo:font-size="100%"/>
      </text:list-level-style-bullet>
    </text:list-style>
  </office:automatic-styles>
  <office:body>
    <office:presentation>
      <draw:page draw:name="Slide1" draw:style-name="a340" draw:master-page-name="Master1-Layout1-title-Titelfolie" presentation:presentation-page-layout-name="Master1-PPL1" draw:id="Slide-256">
        <draw:custom-shape svg:x="0in" svg:y="0.00039in" svg:width="10.98425in" svg:height="5.63701in" draw:id="id56" draw:style-name="a343" draw:name="object 2">
          <svg:title/>
          <svg:desc/>
          <text:p text:style-name="a342" text:class-names="" text:cond-style-name=""><text:span text:style-name="a341" text:class-names=""/></text:p>
          <draw:enhanced-geometry xmlns:dr3d="urn:oasis:names:tc:opendocument:xmlns:dr3d:1.0" draw:type="non-primitive" svg:viewBox="0 0 10079990 5154930" draw:enhanced-path="M ?f1 ?f0 L ?f0 ?f3 ?f0 ?f4 ?f1 ?f5 ?f1 ?f0 Z N" draw:text-areas="?f18 ?f20 ?f19 ?f21">
            <draw:equation draw:name="f0" draw:formula="0"/>
            <draw:equation draw:name="f1" draw:formula="10079990"/>
            <draw:equation draw:name="f2" draw:formula="5154930"/>
            <draw:equation draw:name="f3" draw:formula="9317"/>
            <draw:equation draw:name="f4" draw:formula="5154641"/>
            <draw:equation draw:name="f5" draw:formula="3823708"/>
            <draw:equation draw:name="f6" draw:formula="?f2 - ?f0"/>
            <draw:equation draw:name="f7" draw:formula="?f1 - ?f0"/>
            <draw:equation draw:name="f8" draw:formula="?f7 / 10079990"/>
            <draw:equation draw:name="f9" draw:formula="?f6 / 5154930"/>
            <draw:equation draw:name="f10" draw:formula="0 * ?f7"/>
            <draw:equation draw:name="f11" draw:formula="10080000 * ?f7"/>
            <draw:equation draw:name="f12" draw:formula="0 * ?f6"/>
            <draw:equation draw:name="f13" draw:formula="5154840 * ?f6"/>
            <draw:equation draw:name="f14" draw:formula="?f10 / 10079640"/>
            <draw:equation draw:name="f15" draw:formula="?f11 / 10079640"/>
            <draw:equation draw:name="f16" draw:formula="?f12 / 5154480"/>
            <draw:equation draw:name="f17" draw:formula="?f13 / 5154480"/>
            <draw:equation draw:name="f18" draw:formula="?f14 / ?f8"/>
            <draw:equation draw:name="f19" draw:formula="?f15 / ?f8"/>
            <draw:equation draw:name="f20" draw:formula="?f16 / ?f9"/>
            <draw:equation draw:name="f21" draw:formula="?f17 / ?f9"/>
          </draw:enhanced-geometry>
        </draw:custom-shape>
        <draw:frame draw:id="id57" presentation:style-name="a346" draw:name="PlaceHolder 1" svg:x="0.56496in" svg:y="0.54331in" svg:width="7.94882in" svg:height="1.29331in" presentation:class="title" presentation:placeholder="false">
          <draw:text-box>
            <text:p text:style-name="a345" text:class-names="" text:cond-style-name=""><text:span text:style-name="a344" text:class-names="">Einführungsprozess Nextcloud für Einführungsmanager*innen</text:span></text:p>
          </draw:text-box>
          <svg:title/>
          <svg:desc/>
        </draw:frame>
        <draw:custom-shape svg:x="0in" svg:y="0.11654in" svg:width="4.28425in" svg:height="0.26732in" draw:id="id58" draw:style-name="a349" draw:name="Rectangle 1">
          <svg:title/>
          <svg:desc/>
          <text:p text:style-name="a348" text:class-names="" text:cond-style-name=""><text:span text:style-name="a347" text:class-names="">Einführungsprozess Nextcloud für Einführungsmanager*inn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16654in" svg:y="0.28307in" svg:width="4.28425in" svg:height="0.26732in" draw:id="id59" draw:style-name="a352" draw:name="Rectangle 2">
          <svg:title/>
          <svg:desc/>
          <text:p text:style-name="a351" text:class-names="" text:cond-style-name=""><text:span text:style-name="a350" text:class-names="">Einführungsprozess Nextcloud für Einführungsmanager*inn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0" draw:style-name="a363" draw:name="Textfeld 6" svg:x="0.5in" svg:y="2.4685in" svg:width="5.60866in" svg:height="2.22165in">
          <draw:text-box>
            <text:p text:style-name="a354" text:class-names="" text:cond-style-name=""><text:span text:style-name="a353" text:class-names="">Datum: März 2026</text:span></text:p>
            <text:p text:style-name="a356" text:class-names="" text:cond-style-name=""><text:span text:style-name="a355" text:class-names=""/></text:p>
            <text:p text:style-name="a358" text:class-names="" text:cond-style-name=""><text:span text:style-name="a357" text:class-names="">Herausgeber: Land Schleswig-Holstein, Düsternbrooker Weg 104, 24105 Kiel</text:span></text:p>
            <text:p text:style-name="a360" text:class-names="" text:cond-style-name=""><text:span text:style-name="a359" text:class-names=""/></text:p>
            <text:p text:style-name="a362" text:class-names="" text:cond-style-name=""><text:span text:style-name="a361" text:class-names="">Autor: Dataport Anstalt öffentlichen Rechts, Altenholzer Straße 10-14, 24161 Altenholz</text:span></text:p>
          </draw:text-box>
          <svg:title/>
          <svg:desc/>
        </draw:frame>
        <presentation:notes draw:style-name="a378">
          <draw:frame draw:id="id61" draw:style-name="a366" draw:name="PlaceHolder 3" svg:x="0in" svg:y="0in" svg:width="3.5878in" svg:height="0.58425in">
            <draw:text-box>
              <text:p text:style-name="a365" text:class-names="" text:cond-style-name=""><text:span text:style-name="a364" text:class-names="">&lt;Kopfzeile&gt;</text:span></text:p>
            </draw:text-box>
            <svg:title/>
            <svg:desc/>
          </draw:frame>
          <draw:frame draw:id="id62" draw:style-name="a369" draw:name="PlaceHolder 4" svg:x="4.67953in" svg:y="0in" svg:width="3.5878in" svg:height="0.58425in">
            <draw:text-box>
              <text:p text:style-name="a368" text:class-names="" text:cond-style-name=""><text:span text:style-name="a367" text:class-names="">&lt;Datum/Uhrzeit&gt;</text:span></text:p>
            </draw:text-box>
            <svg:title/>
            <svg:desc/>
          </draw:frame>
          <draw:frame draw:id="id63" draw:style-name="a372" draw:name="PlaceHolder 5" svg:x="0in" svg:y="11.10827in" svg:width="3.5878in" svg:height="0.58425in">
            <draw:text-box>
              <text:p text:style-name="a371" text:class-names="" text:cond-style-name=""><text:span text:style-name="a370" text:class-names="">&lt;Fußzeile&gt;</text:span></text:p>
            </draw:text-box>
            <svg:title/>
            <svg:desc/>
          </draw:frame>
          <draw:frame draw:id="id64" draw:style-name="a375" draw:name="PlaceHolder 6" svg:x="4.67953in" svg:y="11.10827in" svg:width="3.5878in" svg:height="0.58425in">
            <draw:text-box>
              <text:p text:style-name="a374" text:class-names="" text:cond-style-name=""><text:span text:style-name="a373" text:class-names=""><text:page-number style:num-format="1" text:fixed="false"/></text:span></text:p>
            </draw:text-box>
            <svg:title/>
            <svg:desc/>
          </draw:frame>
          <draw:page-thumbnail draw:page-number="1" svg:x="0.23611in" svg:y="0.88889in" svg:width="7.79514in" svg:height="4.38368in" presentation:class="page" draw:id="id65" presentation:style-name="a376" draw:name="Folienbildplatzhalter 1">
            <svg:title/>
            <svg:desc/>
          </draw:page-thumbnail>
          <draw:frame draw:id="id66" presentation:style-name="a377" draw:name="Notizenplatzhalt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11" draw:style-name="a379" draw:master-page-name="Master2-Layout1-title-Titel-und-Inhalt" presentation:presentation-page-layout-name="Master2-PPL1" draw:id="Slide-257">
        <draw:frame draw:id="id67" presentation:style-name="a382" draw:name="Titel 1" svg:x="0.51378in" svg:y="0.49606in" svg:width="9.99961in" svg:height="0.82677in" presentation:class="title" presentation:placeholder="false">
          <draw:text-box>
            <text:p text:style-name="a381" text:class-names="" text:cond-style-name=""><text:span text:style-name="a380" text:class-names="">Abkürzungen</text:span></text:p>
          </draw:text-box>
          <svg:title/>
          <svg:desc/>
        </draw:frame>
        <draw:frame draw:id="id68" presentation:style-name="a391" draw:name="Untertitel 2" svg:x="0.51378in" svg:y="2.6874in" svg:width="9.99961in" svg:height="0.82677in" presentation:class="subtitle" presentation:placeholder="false">
          <draw:text-box>
            <text:p text:style-name="a384" text:class-names="" text:cond-style-name=""><text:span text:style-name="a383" text:class-names="">AL = Abteilungsleitung</text:span></text:p>
            <text:p text:style-name="a386" text:class-names="" text:cond-style-name=""><text:span text:style-name="a385" text:class-names="">EM = Einführungsmanager / Einführungsmanagerin</text:span></text:p>
            <text:p text:style-name="a388" text:class-names="" text:cond-style-name=""><text:span text:style-name="a387" text:class-names="">IT B = IT-Beauftragte/r</text:span></text:p>
            <text:p text:style-name="a390" text:class-names="" text:cond-style-name=""><text:span text:style-name="a389" text:class-names="">IIT L = IT Leitung</text:span></text:p>
          </draw:text-box>
          <svg:title/>
          <svg:desc/>
        </draw:frame>
        <presentation:notes draw:style-name="a406">
          <draw:frame draw:id="id69" draw:style-name="a394" draw:name="PlaceHolder 3" svg:x="0in" svg:y="0in" svg:width="3.5878in" svg:height="0.58425in">
            <draw:text-box>
              <text:p text:style-name="a393" text:class-names="" text:cond-style-name=""><text:span text:style-name="a392" text:class-names="">&lt;Kopfzeile&gt;</text:span></text:p>
            </draw:text-box>
            <svg:title/>
            <svg:desc/>
          </draw:frame>
          <draw:frame draw:id="id70" draw:style-name="a397" draw:name="PlaceHolder 4" svg:x="4.67953in" svg:y="0in" svg:width="3.5878in" svg:height="0.58425in">
            <draw:text-box>
              <text:p text:style-name="a396" text:class-names="" text:cond-style-name=""><text:span text:style-name="a395" text:class-names="">&lt;Datum/Uhrzeit&gt;</text:span></text:p>
            </draw:text-box>
            <svg:title/>
            <svg:desc/>
          </draw:frame>
          <draw:frame draw:id="id71" draw:style-name="a400" draw:name="PlaceHolder 5" svg:x="0in" svg:y="11.10827in" svg:width="3.5878in" svg:height="0.58425in">
            <draw:text-box>
              <text:p text:style-name="a399" text:class-names="" text:cond-style-name=""><text:span text:style-name="a398" text:class-names="">&lt;Fußzeile&gt;</text:span></text:p>
            </draw:text-box>
            <svg:title/>
            <svg:desc/>
          </draw:frame>
          <draw:frame draw:id="id72" draw:style-name="a403" draw:name="PlaceHolder 6" svg:x="4.67953in" svg:y="11.10827in" svg:width="3.5878in" svg:height="0.58425in">
            <draw:text-box>
              <text:p text:style-name="a402" text:class-names="" text:cond-style-name=""><text:span text:style-name="a401" text:class-names=""><text:page-number style:num-format="1" text:fixed="false"/></text:span></text:p>
            </draw:text-box>
            <svg:title/>
            <svg:desc/>
          </draw:frame>
          <draw:page-thumbnail draw:page-number="2" svg:x="0.23611in" svg:y="0.88889in" svg:width="7.79514in" svg:height="4.38368in" presentation:class="page" draw:id="id73" presentation:style-name="a404" draw:name="Folienbildplatzhalter 1">
            <svg:title/>
            <svg:desc/>
          </draw:page-thumbnail>
          <draw:frame draw:id="id74" presentation:style-name="a405" draw:name="Notizenplatzhalt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2" draw:style-name="a407" draw:master-page-name="Master2-Layout2-blank-Titel-und-Inhalt" presentation:presentation-page-layout-name="Master2-PPL2" draw:id="Slide-258">
        <draw:frame draw:id="id75" presentation:style-name="a410" draw:name="PlaceHolder 1" svg:x="0.51378in" svg:y="0.49606in" svg:width="9.99961in" svg:height="0.82677in" presentation:class="title" presentation:placeholder="false">
          <draw:text-box>
            <text:p text:style-name="a409" text:class-names="" text:cond-style-name=""><text:span text:style-name="a408" text:class-names="">Phasen der Nextcloud Einführung aus EM-Perspektive</text:span></text:p>
          </draw:text-box>
          <svg:title/>
          <svg:desc/>
        </draw:frame>
        <draw:custom-shape svg:x="3.08583in" svg:y="2.17717in" svg:width="2.37283in" svg:height="0.78701in" draw:id="id76" draw:style-name="a413" draw:name="Arrow: Chevron 1">
          <svg:title/>
          <svg:desc/>
          <text:p text:style-name="a412" text:class-names="" text:cond-style-name=""><text:span text:style-name="a411" text:class-names="">1) Testphase</text:span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5.47874in" svg:y="2.17717in" svg:width="2.37283in" svg:height="0.78701in" draw:id="id77" draw:style-name="a416" draw:name="Arrow: Chevron 2">
          <svg:title/>
          <svg:desc/>
          <text:p text:style-name="a415" text:class-names="" text:cond-style-name=""><text:span text:style-name="a414" text:class-names="">2) Pilotphase</text:span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7.87165in" svg:y="2.17717in" svg:width="2.37283in" svg:height="0.78701in" draw:id="id78" draw:style-name="a419" draw:name="Arrow: Chevron 5">
          <svg:title/>
          <svg:desc/>
          <text:p text:style-name="a418" text:class-names="" text:cond-style-name=""><text:span text:style-name="a417" text:class-names="">3) Gesamt-Rollout</text:span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68386in" svg:y="2.17717in" svg:width="2.2437in" svg:height="0.78701in" draw:id="id79" draw:style-name="a422" draw:name="Rectangle: Rounded Corners 6">
          <svg:title/>
          <svg:desc/>
          <text:p text:style-name="a421" text:class-names="" text:cond-style-name=""><text:span text:style-name="a420" text:class-names="">0) Vorbereitungsphase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g draw:name="Group 7" draw:id="id80">
          <svg:title/>
          <svg:desc/>
          <draw:custom-shape svg:x="2.90079in" svg:y="2.51142in" svg:width="0.13031in" svg:height="0.13031in" draw:id="id88" draw:style-name="a464" draw:name="Oval 8">
            <svg:title/>
            <svg:desc/>
            <text:p text:style-name="a463" text:class-names="" text:cond-style-name=""><text:span text:style-name="a462" text:class-names=""/></text:p>
  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3 - ?f2"/>
              <draw:equation draw:name="f8" draw:formula="min(?f7, ?f6)"/>
              <draw:equation draw:name="f9" draw:formula="5419351 / 1725033"/>
              <draw:equation draw:name="f10" draw:formula="21600000"/>
              <draw:equation draw:name="f11" draw:formula="0"/>
              <draw:equation draw:name="f12" draw:formula="2700000 + ?f1"/>
              <draw:equation draw:name="f13" draw:formula="?f12 - ?f1"/>
              <draw:equation draw:name="f14" draw:formula="?f7 / 21600"/>
              <draw:equation draw:name="f15" draw:formula="?f6 / 21600"/>
              <draw:equation draw:name="f16" draw:formula="21600 * ?f7"/>
              <draw:equation draw:name="f17" draw:formula="21600 * ?f6"/>
              <draw:equation draw:name="f18" draw:formula="min(?f15, ?f14)"/>
              <draw:equation draw:name="f19" draw:formula="?f16 / ?f8"/>
              <draw:equation draw:name="f20" draw:formula="?f17 / ?f8"/>
              <draw:equation draw:name="f21" draw:formula="?f20 - ?f11"/>
              <draw:equation draw:name="f22" draw:formula="?f19 - ?f11"/>
              <draw:equation draw:name="f23" draw:formula="?f21 / 2"/>
              <draw:equation draw:name="f24" draw:formula="?f22 / 2"/>
              <draw:equation draw:name="f25" draw:formula="?f11 + ?f23"/>
              <draw:equation draw:name="f26" draw:formula="?f11 + ?f24"/>
              <draw:equation draw:name="f27" draw:formula="?f24 * ?f18"/>
              <draw:equation draw:name="f28" draw:formula="?f23 * ?f18"/>
              <draw:equation draw:name="f29" draw:formula="?f13 + ?f1"/>
              <draw:equation draw:name="f30" draw:formula="?f29 * ?f9 / ?f0"/>
              <draw:equation draw:name="f31" draw:formula="0 - ?f30"/>
              <draw:equation draw:name="f32" draw:formula="sin(?f31)"/>
              <draw:equation draw:name="f33" draw:formula="0 - ?f32"/>
              <draw:equation draw:name="f34" draw:formula="?f33"/>
              <draw:equation draw:name="f35" draw:formula="cos(?f31)"/>
              <draw:equation draw:name="f36" draw:formula="0 - ?f35"/>
              <draw:equation draw:name="f37" draw:formula="?f36"/>
              <draw:equation draw:name="f38" draw:formula="?f34 * ?f24"/>
              <draw:equation draw:name="f39" draw:formula="?f37 * ?f23"/>
              <draw:equation draw:name="f40" draw:formula="?f26 - ?f38"/>
              <draw:equation draw:name="f41" draw:formula="?f26 + ?f38"/>
              <draw:equation draw:name="f42" draw:formula="?f25 - ?f39"/>
              <draw:equation draw:name="f43" draw:formula="?f25 + ?f39"/>
              <draw:equation draw:name="f44" draw:formula="21550000 - ?f10"/>
              <draw:equation draw:name="f45" draw:formula="if(?f44, ?f10, 21550000)"/>
              <draw:equation draw:name="f46" draw:formula="-21550000 - ?f45"/>
              <draw:equation draw:name="f47" draw:formula="if(?f46, -21550000, ?f45)"/>
              <draw:equation draw:name="f48" draw:formula="?f0 + ?f47"/>
              <draw:equation draw:name="f49" draw:formula="?f0 + ?f1"/>
              <draw:equation draw:name="f50" draw:formula="?f49 * ?f9 / ?f0"/>
              <draw:equation draw:name="f51" draw:formula="0 - ?f50"/>
              <draw:equation draw:name="f52" draw:formula="cos(?f51)"/>
              <draw:equation draw:name="f53" draw:formula="0 - ?f52"/>
              <draw:equation draw:name="f54" draw:formula="?f53 * ?f27"/>
              <draw:equation draw:name="f55" draw:formula="sin(?f51)"/>
              <draw:equation draw:name="f56" draw:formula="0 - ?f55"/>
              <draw:equation draw:name="f57" draw:formula="?f56 * ?f28"/>
              <draw:equation draw:name="f58" draw:formula="sqrt(?f54 * ?f54 + ?f57 * ?f57 + 0 * 0)"/>
              <draw:equation draw:name="f59" draw:formula="?f27 * ?f28 / ?f58"/>
              <draw:equation draw:name="f60" draw:formula="?f56 * ?f59"/>
              <draw:equation draw:name="f61" draw:formula="?f11 - ?f60"/>
              <draw:equation draw:name="f62" draw:formula="?f53 * ?f59"/>
              <draw:equation draw:name="f63" draw:formula="?f25 - ?f62"/>
              <draw:equation draw:name="f64" draw:formula="?f61 - ?f27"/>
              <draw:equation draw:name="f65" draw:formula="?f63 - ?f28"/>
              <draw:equation draw:name="f66" draw:formula="?f61 + ?f27"/>
              <draw:equation draw:name="f67" draw:formula="?f63 + ?f28"/>
              <draw:equation draw:name="f68" draw:formula="?f48 + ?f1"/>
              <draw:equation draw:name="f69" draw:formula="?f68 * ?f9 / ?f0"/>
              <draw:equation draw:name="f70" draw:formula="0 - ?f69"/>
              <draw:equation draw:name="f71" draw:formula="cos(?f70)"/>
              <draw:equation draw:name="f72" draw:formula="0 - ?f71"/>
              <draw:equation draw:name="f73" draw:formula="?f72 * ?f27"/>
              <draw:equation draw:name="f74" draw:formula="sin(?f70)"/>
              <draw:equation draw:name="f75" draw:formula="0 - ?f74"/>
              <draw:equation draw:name="f76" draw:formula="?f75 * ?f28"/>
              <draw:equation draw:name="f77" draw:formula="sqrt(?f73 * ?f73 + ?f76 * ?f76 + 0 * 0)"/>
              <draw:equation draw:name="f78" draw:formula="?f27 * ?f28 / ?f77"/>
              <draw:equation draw:name="f79" draw:formula="?f75 * ?f78"/>
              <draw:equation draw:name="f80" draw:formula="?f61 + ?f79"/>
              <draw:equation draw:name="f81" draw:formula="?f72 * ?f78"/>
              <draw:equation draw:name="f82" draw:formula="?f63 + ?f81"/>
              <draw:equation draw:name="f83" draw:formula="if(?f47, ?f11, ?f64)"/>
              <draw:equation draw:name="f84" draw:formula="if(?f47, ?f25, ?f65)"/>
              <draw:equation draw:name="f85" draw:formula="if(?f47, ?f11, ?f66)"/>
              <draw:equation draw:name="f86" draw:formula="if(?f47, ?f25, ?f67)"/>
              <draw:equation draw:name="f87" draw:formula="if(?f47, ?f64, ?f80)"/>
              <draw:equation draw:name="f88" draw:formula="if(?f47, ?f65, ?f82)"/>
              <draw:equation draw:name="f89" draw:formula="if(?f47, ?f66, ?f80)"/>
              <draw:equation draw:name="f90" draw:formula="if(?f47, ?f67, ?f82)"/>
            </draw:enhanced-geometry>
          </draw:custom-shape>
          <draw:connector draw:type="line" svg:x1="2.96142in" svg:y1="2.57717in" svg:x2="3.26417in" svg:y2="2.57717in" draw:id="id89" draw:style-name="a468" draw:name="Straight Connector 9">
            <svg:title/>
            <svg:desc/>
          </draw:connector>
        </draw:g>
        <draw:frame draw:id="id81" draw:style-name="a423" draw:name="Graphic 97" svg:x="8.65827in" svg:y="1.48622in" svg:width="0.28307in" svg:height="0.28307in" style:rel-width="scale" style:rel-height="scale">
          <draw:image xlink:href="media/image1.svg" xlink:type="simple" xlink:show="embed" xlink:actuate="onLoad"/>
          <svg:title/>
          <svg:desc>Magnifying glass outline</svg:desc>
        </draw:frame>
        <draw:custom-shape svg:x="0.70236in" svg:y="3.10669in" svg:width="2.21654in" svg:height="0.59961in" draw:id="id82" draw:style-name="a427" draw:name="TextBox 98">
          <svg:title/>
          <svg:desc/>
          <text:p text:style-name="a426" text:class-names="" text:cond-style-name=""><text:span text:style-name="a424" text:class-names="">Ziel:<text:s text:c="1"/></text:span><text:span text:style-name="a425" text:class-names="">Struktur und Planung für einen reibungslosen Rollout sicherstell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09134in" svg:y="3.10669in" svg:width="2.18071in" svg:height="1.26732in" draw:id="id83" draw:style-name="a436" draw:name="TextBox 99">
          <svg:title/>
          <svg:desc/>
          <text:p text:style-name="a430" text:class-names="" text:cond-style-name=""><text:span text:style-name="a428" text:class-names="">Ziel:<text:s text:c="1"/></text:span><text:span text:style-name="a429" text:class-names="">Erste Tests und Erkenntnisse sammeln, Multiplikatoren identifizieren</text:span></text:p>
          <text:p text:style-name="a432" text:class-names="" text:cond-style-name=""><text:span text:style-name="a431" text:class-names=""/></text:p>
          <text:p text:style-name="a435" text:class-names="" text:cond-style-name=""><text:span text:style-name="a433" text:class-names="">Zielgruppe:<text:s text:c="1"/></text:span><text:span text:style-name="a434" text:class-names="">„IT B + 5“, ausgewählte Personen aus IT + Organisatio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48307in" svg:y="3.10669in" svg:width="2.18071in" svg:height="1.43425in" draw:id="id84" draw:style-name="a445" draw:name="TextBox 100">
          <svg:title/>
          <svg:desc/>
          <text:p text:style-name="a439" text:class-names="" text:cond-style-name=""><text:span text:style-name="a437" text:class-names="">Ziel:<text:s text:c="1"/></text:span><text:span text:style-name="a438" text:class-names="">Erprobung in ausgewählten Einheiten und Ableitung von Verbesserungen für den Gesamt-Rollout</text:span></text:p>
          <text:p text:style-name="a441" text:class-names="" text:cond-style-name=""><text:span text:style-name="a440" text:class-names=""/></text:p>
          <text:p text:style-name="a444" text:class-names="" text:cond-style-name=""><text:span text:style-name="a442" text:class-names="">Zielgruppe:</text:span><text:span text:style-name="a443" text:class-names=""><text:s text:c="1"/>Eine Abteilung oder mehrere ausgewählte Referate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87165in" svg:y="3.10669in" svg:width="2.18071in" svg:height="1.26732in" draw:id="id85" draw:style-name="a454" draw:name="TextBox 101">
          <svg:title/>
          <svg:desc/>
          <text:p text:style-name="a448" text:class-names="" text:cond-style-name=""><text:span text:style-name="a446" text:class-names="">Ziel:<text:s text:c="1"/></text:span><text:span text:style-name="a447" text:class-names="">Flächendeckende Einführung für alle Mitarbeitenden und ggf. nachgelagerte Dienststellen</text:span></text:p>
          <text:p text:style-name="a450" text:class-names="" text:cond-style-name=""><text:span text:style-name="a449" text:class-names=""/></text:p>
          <text:p text:style-name="a453" text:class-names="" text:cond-style-name=""><text:span text:style-name="a451" text:class-names="">Zielgruppe:</text:span><text:span text:style-name="a452" text:class-names=""><text:s text:c="1"/>Gesamte Behörde oder gesamtes Ressort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47638in" svg:y="2.69528in" svg:width="1.59094in" svg:height="0.26575in" draw:id="id86" draw:style-name="a458" draw:name="TextBox 104">
          <svg:title/>
          <svg:desc/>
          <text:p text:style-name="a457" text:class-names="" text:cond-style-name=""><text:span text:style-name="a455" text:class-names=""><text:s text:c="1"/>Dauer ~</text:span><text:span text:style-name="a456" text:class-names="">2 Woch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87402in" svg:y="2.69528in" svg:width="1.58189in" svg:height="0.26575in" draw:id="id87" draw:style-name="a461" draw:name="TextBox 105">
          <svg:title/>
          <svg:desc/>
          <text:p text:style-name="a460" text:class-names="" text:cond-style-name=""><text:span text:style-name="a459" text:class-names="">Dauer ~4 Wochen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483">
          <draw:frame draw:id="id90" draw:style-name="a471" draw:name="PlaceHolder 3" svg:x="0in" svg:y="0in" svg:width="3.5878in" svg:height="0.58425in">
            <draw:text-box>
              <text:p text:style-name="a470" text:class-names="" text:cond-style-name=""><text:span text:style-name="a469" text:class-names="">&lt;Kopfzeile&gt;</text:span></text:p>
            </draw:text-box>
            <svg:title/>
            <svg:desc/>
          </draw:frame>
          <draw:frame draw:id="id91" draw:style-name="a474" draw:name="PlaceHolder 4" svg:x="4.67953in" svg:y="0in" svg:width="3.5878in" svg:height="0.58425in">
            <draw:text-box>
              <text:p text:style-name="a473" text:class-names="" text:cond-style-name=""><text:span text:style-name="a472" text:class-names="">&lt;Datum/Uhrzeit&gt;</text:span></text:p>
            </draw:text-box>
            <svg:title/>
            <svg:desc/>
          </draw:frame>
          <draw:frame draw:id="id92" draw:style-name="a477" draw:name="PlaceHolder 5" svg:x="0in" svg:y="11.10827in" svg:width="3.5878in" svg:height="0.58425in">
            <draw:text-box>
              <text:p text:style-name="a476" text:class-names="" text:cond-style-name=""><text:span text:style-name="a475" text:class-names="">&lt;Fußzeile&gt;</text:span></text:p>
            </draw:text-box>
            <svg:title/>
            <svg:desc/>
          </draw:frame>
          <draw:frame draw:id="id93" draw:style-name="a480" draw:name="PlaceHolder 6" svg:x="4.67953in" svg:y="11.10827in" svg:width="3.5878in" svg:height="0.58425in">
            <draw:text-box>
              <text:p text:style-name="a479" text:class-names="" text:cond-style-name=""><text:span text:style-name="a478" text:class-names=""><text:page-number style:num-format="1" text:fixed="false"/></text:span></text:p>
            </draw:text-box>
            <svg:title/>
            <svg:desc/>
          </draw:frame>
          <draw:page-thumbnail draw:page-number="3" svg:x="0.23611in" svg:y="0.88889in" svg:width="7.79514in" svg:height="4.38368in" presentation:class="page" draw:id="id94" presentation:style-name="a481" draw:name="Folienbildplatzhalter 1">
            <svg:title/>
            <svg:desc/>
          </draw:page-thumbnail>
          <draw:frame draw:id="id95" presentation:style-name="a482" draw:name="Notizenplatzhalt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3" draw:style-name="a484" draw:master-page-name="Master2-Layout2-blank-Titel-und-Inhalt" presentation:presentation-page-layout-name="Master2-PPL2" draw:id="Slide-259">
        <draw:frame draw:id="id96" presentation:style-name="a487" draw:name="PlaceHolder 1" svg:x="0.51378in" svg:y="0.49606in" svg:width="9.99961in" svg:height="0.82677in" presentation:class="title" presentation:placeholder="false">
          <draw:text-box>
            <text:p text:style-name="a486" text:class-names="" text:cond-style-name=""><text:span text:style-name="a485" text:class-names="">Phase 0: Vorbereitungsphase</text:span></text:p>
          </draw:text-box>
          <svg:title/>
          <svg:desc/>
        </draw:frame>
        <draw:custom-shape svg:x="1.21417in" svg:y="2.33071in" svg:width="9.54921in" svg:height="0.29882in" draw:id="id97" draw:style-name="a491" draw:name="TextBox 6">
          <svg:title/>
          <svg:desc/>
          <text:p text:style-name="a490" text:class-names="" text:cond-style-name=""><text:span text:style-name="a488" text:class-names="">2. Rollout-Plan:</text:span><text:span text:style-name="a489" text:class-names=""><text:s text:c="1"/>Abstimmung eines dreistufigen Rollout-Plans mit IT B und Einholung der Freigabe durch Entscheidungsträger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1.79764in" svg:width="9.54921in" svg:height="0.29882in" draw:id="id98" draw:style-name="a495" draw:name="TextBox 7">
          <svg:title/>
          <svg:desc/>
          <text:p text:style-name="a494" text:class-names="" text:cond-style-name=""><text:span text:style-name="a492" text:class-names="">1. Start-Termin:<text:s text:c="1"/></text:span><text:span text:style-name="a493" text:class-names="">Beginn der Einführung mit einem gemeinsamen Termin mit Projektleitung, IT B und EM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2.86614in" svg:width="9.54921in" svg:height="0.29882in" draw:id="id99" draw:style-name="a499" draw:name="TextBox 11">
          <svg:title/>
          <svg:desc/>
          <text:p text:style-name="a498" text:class-names="" text:cond-style-name=""><text:span text:style-name="a496" text:class-names="">3. Kommunikationsstrategie:</text:span><text:span text:style-name="a497" text:class-names=""><text:s text:c="1"/>Entwicklung eines Kommunikationskonzepts zur Umsetzung des Rollout-Plans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3.40157in" svg:width="9.54921in" svg:height="0.69882in" draw:id="id100" draw:style-name="a505" draw:name="TextBox 35">
          <svg:title/>
          <svg:desc/>
          <text:p text:style-name="a502" text:class-names="" text:cond-style-name=""><text:span text:style-name="a500" text:class-names="">4. Technische Voraussetzungen:</text:span><text:span text:style-name="a501" text:class-names=""><text:s text:c="1"/>Unterstützung IT B / IT-L bei der Sicherstellung der technischen Voraussetzungen für den</text:span></text:p>
          <text:p text:style-name="a504" text:class-names="" text:cond-style-name=""><text:span text:style-name="a503" text:class-names=""><text:s text:c="4"/>administrierten Bereich, inkl. einheitlicher Ordnerbezeichnungen; Klärung Prozess Änderungswünsche an der Ordnerstruktur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4.13465in" svg:width="9.54921in" svg:height="0.29882in" draw:id="id101" draw:style-name="a509" draw:name="TextBox 36">
          <svg:title/>
          <svg:desc/>
          <text:p text:style-name="a508" text:class-names="" text:cond-style-name=""><text:span text:style-name="a506" text:class-names="">5. Kickoff-Präsentation:<text:s text:c="1"/></text:span><text:span text:style-name="a507" text:class-names="">Vorbereitung einer Kickoff-Präsentation zur Vorstellung in Leitungsrunden der (Pilot-) Abteilung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4.67047in" svg:width="9.54921in" svg:height="0.29882in" draw:id="id102" draw:style-name="a513" draw:name="TextBox 37">
          <svg:title/>
          <svg:desc/>
          <text:p text:style-name="a512" text:class-names="" text:cond-style-name=""><text:span text:style-name="a510" text:class-names="">6. Roadshow (Optional / auf Anfrage):</text:span><text:span text:style-name="a511" text:class-names=""><text:s text:c="1"/>Anfrage eines Roadshow-Termins für eine mögliche Vorstellung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5.20591in" svg:width="9.54921in" svg:height="0.49882in" draw:id="id103" draw:style-name="a519" draw:name="TextBox 38">
          <svg:title/>
          <svg:desc/>
          <text:p text:style-name="a516" text:class-names="" text:cond-style-name=""><text:span text:style-name="a514" text:class-names="">7. Terminplanung:</text:span><text:span text:style-name="a515" text:class-names=""><text:s text:c="1"/>Vereinbarung von Terminen zur Vorstellung von Nextcloud bei Multiplikatoren und Führungskräften (z. B.</text:span></text:p>
          <text:p text:style-name="a518" text:class-names="" text:cond-style-name=""><text:span text:style-name="a517" text:class-names=""><text:s text:c="4"/>Referatsleitungsrunden der Abteilungen, Personalrat), orientiert am Rollout-Pla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8858in" svg:y="1.19331in" svg:width="0.40118in" svg:height="0.15709in" draw:id="id104" draw:style-name="a522" draw:name="Arrow: Chevron 65">
          <svg:title/>
          <svg:desc/>
          <text:p text:style-name="a521" text:class-names="" text:cond-style-name=""><text:span text:style-name="a520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96653in" svg:y="1.19331in" svg:width="0.40118in" svg:height="0.15709in" draw:id="id105" draw:style-name="a525" draw:name="Arrow: Chevron 66">
          <svg:title/>
          <svg:desc/>
          <text:p text:style-name="a524" text:class-names="" text:cond-style-name=""><text:span text:style-name="a523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1.34449in" svg:y="1.19331in" svg:width="0.40118in" svg:height="0.15709in" draw:id="id106" draw:style-name="a528" draw:name="Arrow: Chevron 67">
          <svg:title/>
          <svg:desc/>
          <text:p text:style-name="a527" text:class-names="" text:cond-style-name=""><text:span text:style-name="a526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17913in" svg:y="1.19331in" svg:width="0.37756in" svg:height="0.15709in" draw:id="id107" draw:style-name="a531" draw:name="Rectangle: Rounded Corners 68">
          <svg:title/>
          <svg:desc/>
          <text:p text:style-name="a530" text:class-names="" text:cond-style-name=""><text:span text:style-name="a529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g draw:name="Group 69" draw:id="id108">
          <svg:title/>
          <svg:desc/>
          <draw:custom-shape svg:x="0.55157in" svg:y="1.26024in" svg:width="0.02559in" svg:height="0.02559in" draw:id="id109" draw:style-name="a534" draw:name="Oval 70">
            <svg:title/>
            <svg:desc/>
            <text:p text:style-name="a533" text:class-names="" text:cond-style-name=""><text:span text:style-name="a532" text:class-names=""/></text:p>
  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3 - ?f2"/>
              <draw:equation draw:name="f8" draw:formula="min(?f7, ?f6)"/>
              <draw:equation draw:name="f9" draw:formula="5419351 / 1725033"/>
              <draw:equation draw:name="f10" draw:formula="21600000"/>
              <draw:equation draw:name="f11" draw:formula="0"/>
              <draw:equation draw:name="f12" draw:formula="2700000 + ?f1"/>
              <draw:equation draw:name="f13" draw:formula="?f12 - ?f1"/>
              <draw:equation draw:name="f14" draw:formula="?f7 / 21600"/>
              <draw:equation draw:name="f15" draw:formula="?f6 / 21600"/>
              <draw:equation draw:name="f16" draw:formula="21600 * ?f7"/>
              <draw:equation draw:name="f17" draw:formula="21600 * ?f6"/>
              <draw:equation draw:name="f18" draw:formula="min(?f15, ?f14)"/>
              <draw:equation draw:name="f19" draw:formula="?f16 / ?f8"/>
              <draw:equation draw:name="f20" draw:formula="?f17 / ?f8"/>
              <draw:equation draw:name="f21" draw:formula="?f20 - ?f11"/>
              <draw:equation draw:name="f22" draw:formula="?f19 - ?f11"/>
              <draw:equation draw:name="f23" draw:formula="?f21 / 2"/>
              <draw:equation draw:name="f24" draw:formula="?f22 / 2"/>
              <draw:equation draw:name="f25" draw:formula="?f11 + ?f23"/>
              <draw:equation draw:name="f26" draw:formula="?f11 + ?f24"/>
              <draw:equation draw:name="f27" draw:formula="?f24 * ?f18"/>
              <draw:equation draw:name="f28" draw:formula="?f23 * ?f18"/>
              <draw:equation draw:name="f29" draw:formula="?f13 + ?f1"/>
              <draw:equation draw:name="f30" draw:formula="?f29 * ?f9 / ?f0"/>
              <draw:equation draw:name="f31" draw:formula="0 - ?f30"/>
              <draw:equation draw:name="f32" draw:formula="sin(?f31)"/>
              <draw:equation draw:name="f33" draw:formula="0 - ?f32"/>
              <draw:equation draw:name="f34" draw:formula="?f33"/>
              <draw:equation draw:name="f35" draw:formula="cos(?f31)"/>
              <draw:equation draw:name="f36" draw:formula="0 - ?f35"/>
              <draw:equation draw:name="f37" draw:formula="?f36"/>
              <draw:equation draw:name="f38" draw:formula="?f34 * ?f24"/>
              <draw:equation draw:name="f39" draw:formula="?f37 * ?f23"/>
              <draw:equation draw:name="f40" draw:formula="?f26 - ?f38"/>
              <draw:equation draw:name="f41" draw:formula="?f26 + ?f38"/>
              <draw:equation draw:name="f42" draw:formula="?f25 - ?f39"/>
              <draw:equation draw:name="f43" draw:formula="?f25 + ?f39"/>
              <draw:equation draw:name="f44" draw:formula="21550000 - ?f10"/>
              <draw:equation draw:name="f45" draw:formula="if(?f44, ?f10, 21550000)"/>
              <draw:equation draw:name="f46" draw:formula="-21550000 - ?f45"/>
              <draw:equation draw:name="f47" draw:formula="if(?f46, -21550000, ?f45)"/>
              <draw:equation draw:name="f48" draw:formula="?f0 + ?f47"/>
              <draw:equation draw:name="f49" draw:formula="?f0 + ?f1"/>
              <draw:equation draw:name="f50" draw:formula="?f49 * ?f9 / ?f0"/>
              <draw:equation draw:name="f51" draw:formula="0 - ?f50"/>
              <draw:equation draw:name="f52" draw:formula="cos(?f51)"/>
              <draw:equation draw:name="f53" draw:formula="0 - ?f52"/>
              <draw:equation draw:name="f54" draw:formula="?f53 * ?f27"/>
              <draw:equation draw:name="f55" draw:formula="sin(?f51)"/>
              <draw:equation draw:name="f56" draw:formula="0 - ?f55"/>
              <draw:equation draw:name="f57" draw:formula="?f56 * ?f28"/>
              <draw:equation draw:name="f58" draw:formula="sqrt(?f54 * ?f54 + ?f57 * ?f57 + 0 * 0)"/>
              <draw:equation draw:name="f59" draw:formula="?f27 * ?f28 / ?f58"/>
              <draw:equation draw:name="f60" draw:formula="?f56 * ?f59"/>
              <draw:equation draw:name="f61" draw:formula="?f11 - ?f60"/>
              <draw:equation draw:name="f62" draw:formula="?f53 * ?f59"/>
              <draw:equation draw:name="f63" draw:formula="?f25 - ?f62"/>
              <draw:equation draw:name="f64" draw:formula="?f61 - ?f27"/>
              <draw:equation draw:name="f65" draw:formula="?f63 - ?f28"/>
              <draw:equation draw:name="f66" draw:formula="?f61 + ?f27"/>
              <draw:equation draw:name="f67" draw:formula="?f63 + ?f28"/>
              <draw:equation draw:name="f68" draw:formula="?f48 + ?f1"/>
              <draw:equation draw:name="f69" draw:formula="?f68 * ?f9 / ?f0"/>
              <draw:equation draw:name="f70" draw:formula="0 - ?f69"/>
              <draw:equation draw:name="f71" draw:formula="cos(?f70)"/>
              <draw:equation draw:name="f72" draw:formula="0 - ?f71"/>
              <draw:equation draw:name="f73" draw:formula="?f72 * ?f27"/>
              <draw:equation draw:name="f74" draw:formula="sin(?f70)"/>
              <draw:equation draw:name="f75" draw:formula="0 - ?f74"/>
              <draw:equation draw:name="f76" draw:formula="?f75 * ?f28"/>
              <draw:equation draw:name="f77" draw:formula="sqrt(?f73 * ?f73 + ?f76 * ?f76 + 0 * 0)"/>
              <draw:equation draw:name="f78" draw:formula="?f27 * ?f28 / ?f77"/>
              <draw:equation draw:name="f79" draw:formula="?f75 * ?f78"/>
              <draw:equation draw:name="f80" draw:formula="?f61 + ?f79"/>
              <draw:equation draw:name="f81" draw:formula="?f72 * ?f78"/>
              <draw:equation draw:name="f82" draw:formula="?f63 + ?f81"/>
              <draw:equation draw:name="f83" draw:formula="if(?f47, ?f11, ?f64)"/>
              <draw:equation draw:name="f84" draw:formula="if(?f47, ?f25, ?f65)"/>
              <draw:equation draw:name="f85" draw:formula="if(?f47, ?f11, ?f66)"/>
              <draw:equation draw:name="f86" draw:formula="if(?f47, ?f25, ?f67)"/>
              <draw:equation draw:name="f87" draw:formula="if(?f47, ?f64, ?f80)"/>
              <draw:equation draw:name="f88" draw:formula="if(?f47, ?f65, ?f82)"/>
              <draw:equation draw:name="f89" draw:formula="if(?f47, ?f66, ?f80)"/>
              <draw:equation draw:name="f90" draw:formula="if(?f47, ?f67, ?f82)"/>
            </draw:enhanced-geometry>
          </draw:custom-shape>
          <draw:connector draw:type="line" svg:x1="0.56338in" svg:y1="1.27283in" svg:x2="0.62441in" svg:y2="1.27323in" draw:id="id110" draw:style-name="a536" draw:name="Straight Connector 71">
            <svg:title/>
            <svg:desc/>
          </draw:connector>
        </draw:g>
        <presentation:notes draw:style-name="a551">
          <draw:frame draw:id="id111" draw:style-name="a539" draw:name="PlaceHolder 3" svg:x="0in" svg:y="0in" svg:width="3.5878in" svg:height="0.58425in">
            <draw:text-box>
              <text:p text:style-name="a538" text:class-names="" text:cond-style-name=""><text:span text:style-name="a537" text:class-names="">&lt;Kopfzeile&gt;</text:span></text:p>
            </draw:text-box>
            <svg:title/>
            <svg:desc/>
          </draw:frame>
          <draw:frame draw:id="id112" draw:style-name="a542" draw:name="PlaceHolder 4" svg:x="4.67953in" svg:y="0in" svg:width="3.5878in" svg:height="0.58425in">
            <draw:text-box>
              <text:p text:style-name="a541" text:class-names="" text:cond-style-name=""><text:span text:style-name="a540" text:class-names="">&lt;Datum/Uhrzeit&gt;</text:span></text:p>
            </draw:text-box>
            <svg:title/>
            <svg:desc/>
          </draw:frame>
          <draw:frame draw:id="id113" draw:style-name="a545" draw:name="PlaceHolder 5" svg:x="0in" svg:y="11.10827in" svg:width="3.5878in" svg:height="0.58425in">
            <draw:text-box>
              <text:p text:style-name="a544" text:class-names="" text:cond-style-name=""><text:span text:style-name="a543" text:class-names="">&lt;Fußzeile&gt;</text:span></text:p>
            </draw:text-box>
            <svg:title/>
            <svg:desc/>
          </draw:frame>
          <draw:frame draw:id="id114" draw:style-name="a548" draw:name="PlaceHolder 6" svg:x="4.67953in" svg:y="11.10827in" svg:width="3.5878in" svg:height="0.58425in">
            <draw:text-box>
              <text:p text:style-name="a547" text:class-names="" text:cond-style-name=""><text:span text:style-name="a546" text:class-names=""><text:page-number style:num-format="1" text:fixed="false"/></text:span></text:p>
            </draw:text-box>
            <svg:title/>
            <svg:desc/>
          </draw:frame>
          <draw:page-thumbnail draw:page-number="4" svg:x="0.23611in" svg:y="0.88889in" svg:width="7.79514in" svg:height="4.38368in" presentation:class="page" draw:id="id115" presentation:style-name="a549" draw:name="Folienbildplatzhalter 1">
            <svg:title/>
            <svg:desc/>
          </draw:page-thumbnail>
          <draw:frame draw:id="id116" presentation:style-name="a550" draw:name="Notizenplatzhalt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4" draw:style-name="a552" draw:master-page-name="Master2-Layout2-blank-Titel-und-Inhalt" presentation:presentation-page-layout-name="Master2-PPL2" draw:id="Slide-260">
        <draw:frame draw:id="id117" presentation:style-name="a555" draw:name="PlaceHolder 1" svg:x="0.51378in" svg:y="0.49606in" svg:width="9.99961in" svg:height="0.82677in" presentation:class="title" presentation:placeholder="false">
          <draw:text-box>
            <text:p text:style-name="a554" text:class-names="" text:cond-style-name=""><text:span text:style-name="a553" text:class-names="">Phase 1: Testphase / Soft-Rollout</text:span></text:p>
          </draw:text-box>
          <svg:title/>
          <svg:desc/>
        </draw:frame>
        <draw:custom-shape svg:x="0.58858in" svg:y="1.19331in" svg:width="0.40118in" svg:height="0.15709in" draw:id="id118" draw:style-name="a558" draw:name="Arrow: Chevron 1">
          <svg:title/>
          <svg:desc/>
          <text:p text:style-name="a557" text:class-names="" text:cond-style-name=""><text:span text:style-name="a556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96653in" svg:y="1.19331in" svg:width="0.40118in" svg:height="0.15709in" draw:id="id119" draw:style-name="a561" draw:name="Arrow: Chevron 3">
          <svg:title/>
          <svg:desc/>
          <text:p text:style-name="a560" text:class-names="" text:cond-style-name=""><text:span text:style-name="a559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1.34449in" svg:y="1.19331in" svg:width="0.40118in" svg:height="0.15709in" draw:id="id120" draw:style-name="a564" draw:name="Arrow: Chevron 4">
          <svg:title/>
          <svg:desc/>
          <text:p text:style-name="a563" text:class-names="" text:cond-style-name=""><text:span text:style-name="a562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17913in" svg:y="1.19331in" svg:width="0.37756in" svg:height="0.15709in" draw:id="id121" draw:style-name="a567" draw:name="Rectangle: Rounded Corners 5">
          <svg:title/>
          <svg:desc/>
          <text:p text:style-name="a566" text:class-names="" text:cond-style-name=""><text:span text:style-name="a565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g draw:name="Group 8" draw:id="id122">
          <svg:title/>
          <svg:desc/>
          <draw:custom-shape svg:x="0.55157in" svg:y="1.26024in" svg:width="0.02559in" svg:height="0.02559in" draw:id="id131" draw:style-name="a597" draw:name="Oval 9">
            <svg:title/>
            <svg:desc/>
            <text:p text:style-name="a596" text:class-names="" text:cond-style-name=""><text:span text:style-name="a595" text:class-names=""/></text:p>
  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3 - ?f2"/>
              <draw:equation draw:name="f8" draw:formula="min(?f7, ?f6)"/>
              <draw:equation draw:name="f9" draw:formula="5419351 / 1725033"/>
              <draw:equation draw:name="f10" draw:formula="21600000"/>
              <draw:equation draw:name="f11" draw:formula="0"/>
              <draw:equation draw:name="f12" draw:formula="2700000 + ?f1"/>
              <draw:equation draw:name="f13" draw:formula="?f12 - ?f1"/>
              <draw:equation draw:name="f14" draw:formula="?f7 / 21600"/>
              <draw:equation draw:name="f15" draw:formula="?f6 / 21600"/>
              <draw:equation draw:name="f16" draw:formula="21600 * ?f7"/>
              <draw:equation draw:name="f17" draw:formula="21600 * ?f6"/>
              <draw:equation draw:name="f18" draw:formula="min(?f15, ?f14)"/>
              <draw:equation draw:name="f19" draw:formula="?f16 / ?f8"/>
              <draw:equation draw:name="f20" draw:formula="?f17 / ?f8"/>
              <draw:equation draw:name="f21" draw:formula="?f20 - ?f11"/>
              <draw:equation draw:name="f22" draw:formula="?f19 - ?f11"/>
              <draw:equation draw:name="f23" draw:formula="?f21 / 2"/>
              <draw:equation draw:name="f24" draw:formula="?f22 / 2"/>
              <draw:equation draw:name="f25" draw:formula="?f11 + ?f23"/>
              <draw:equation draw:name="f26" draw:formula="?f11 + ?f24"/>
              <draw:equation draw:name="f27" draw:formula="?f24 * ?f18"/>
              <draw:equation draw:name="f28" draw:formula="?f23 * ?f18"/>
              <draw:equation draw:name="f29" draw:formula="?f13 + ?f1"/>
              <draw:equation draw:name="f30" draw:formula="?f29 * ?f9 / ?f0"/>
              <draw:equation draw:name="f31" draw:formula="0 - ?f30"/>
              <draw:equation draw:name="f32" draw:formula="sin(?f31)"/>
              <draw:equation draw:name="f33" draw:formula="0 - ?f32"/>
              <draw:equation draw:name="f34" draw:formula="?f33"/>
              <draw:equation draw:name="f35" draw:formula="cos(?f31)"/>
              <draw:equation draw:name="f36" draw:formula="0 - ?f35"/>
              <draw:equation draw:name="f37" draw:formula="?f36"/>
              <draw:equation draw:name="f38" draw:formula="?f34 * ?f24"/>
              <draw:equation draw:name="f39" draw:formula="?f37 * ?f23"/>
              <draw:equation draw:name="f40" draw:formula="?f26 - ?f38"/>
              <draw:equation draw:name="f41" draw:formula="?f26 + ?f38"/>
              <draw:equation draw:name="f42" draw:formula="?f25 - ?f39"/>
              <draw:equation draw:name="f43" draw:formula="?f25 + ?f39"/>
              <draw:equation draw:name="f44" draw:formula="21550000 - ?f10"/>
              <draw:equation draw:name="f45" draw:formula="if(?f44, ?f10, 21550000)"/>
              <draw:equation draw:name="f46" draw:formula="-21550000 - ?f45"/>
              <draw:equation draw:name="f47" draw:formula="if(?f46, -21550000, ?f45)"/>
              <draw:equation draw:name="f48" draw:formula="?f0 + ?f47"/>
              <draw:equation draw:name="f49" draw:formula="?f0 + ?f1"/>
              <draw:equation draw:name="f50" draw:formula="?f49 * ?f9 / ?f0"/>
              <draw:equation draw:name="f51" draw:formula="0 - ?f50"/>
              <draw:equation draw:name="f52" draw:formula="cos(?f51)"/>
              <draw:equation draw:name="f53" draw:formula="0 - ?f52"/>
              <draw:equation draw:name="f54" draw:formula="?f53 * ?f27"/>
              <draw:equation draw:name="f55" draw:formula="sin(?f51)"/>
              <draw:equation draw:name="f56" draw:formula="0 - ?f55"/>
              <draw:equation draw:name="f57" draw:formula="?f56 * ?f28"/>
              <draw:equation draw:name="f58" draw:formula="sqrt(?f54 * ?f54 + ?f57 * ?f57 + 0 * 0)"/>
              <draw:equation draw:name="f59" draw:formula="?f27 * ?f28 / ?f58"/>
              <draw:equation draw:name="f60" draw:formula="?f56 * ?f59"/>
              <draw:equation draw:name="f61" draw:formula="?f11 - ?f60"/>
              <draw:equation draw:name="f62" draw:formula="?f53 * ?f59"/>
              <draw:equation draw:name="f63" draw:formula="?f25 - ?f62"/>
              <draw:equation draw:name="f64" draw:formula="?f61 - ?f27"/>
              <draw:equation draw:name="f65" draw:formula="?f63 - ?f28"/>
              <draw:equation draw:name="f66" draw:formula="?f61 + ?f27"/>
              <draw:equation draw:name="f67" draw:formula="?f63 + ?f28"/>
              <draw:equation draw:name="f68" draw:formula="?f48 + ?f1"/>
              <draw:equation draw:name="f69" draw:formula="?f68 * ?f9 / ?f0"/>
              <draw:equation draw:name="f70" draw:formula="0 - ?f69"/>
              <draw:equation draw:name="f71" draw:formula="cos(?f70)"/>
              <draw:equation draw:name="f72" draw:formula="0 - ?f71"/>
              <draw:equation draw:name="f73" draw:formula="?f72 * ?f27"/>
              <draw:equation draw:name="f74" draw:formula="sin(?f70)"/>
              <draw:equation draw:name="f75" draw:formula="0 - ?f74"/>
              <draw:equation draw:name="f76" draw:formula="?f75 * ?f28"/>
              <draw:equation draw:name="f77" draw:formula="sqrt(?f73 * ?f73 + ?f76 * ?f76 + 0 * 0)"/>
              <draw:equation draw:name="f78" draw:formula="?f27 * ?f28 / ?f77"/>
              <draw:equation draw:name="f79" draw:formula="?f75 * ?f78"/>
              <draw:equation draw:name="f80" draw:formula="?f61 + ?f79"/>
              <draw:equation draw:name="f81" draw:formula="?f72 * ?f78"/>
              <draw:equation draw:name="f82" draw:formula="?f63 + ?f81"/>
              <draw:equation draw:name="f83" draw:formula="if(?f47, ?f11, ?f64)"/>
              <draw:equation draw:name="f84" draw:formula="if(?f47, ?f25, ?f65)"/>
              <draw:equation draw:name="f85" draw:formula="if(?f47, ?f11, ?f66)"/>
              <draw:equation draw:name="f86" draw:formula="if(?f47, ?f25, ?f67)"/>
              <draw:equation draw:name="f87" draw:formula="if(?f47, ?f64, ?f80)"/>
              <draw:equation draw:name="f88" draw:formula="if(?f47, ?f65, ?f82)"/>
              <draw:equation draw:name="f89" draw:formula="if(?f47, ?f66, ?f80)"/>
              <draw:equation draw:name="f90" draw:formula="if(?f47, ?f67, ?f82)"/>
            </draw:enhanced-geometry>
          </draw:custom-shape>
          <draw:connector draw:type="line" svg:x1="0.56338in" svg:y1="1.27283in" svg:x2="0.62441in" svg:y2="1.27323in" draw:id="id132" draw:style-name="a599" draw:name="Straight Connector 10">
            <svg:title/>
            <svg:desc/>
          </draw:connector>
        </draw:g>
        <draw:custom-shape svg:x="1.0937in" svg:y="3.47087in" svg:width="8.88268in" svg:height="0.49882in" draw:id="id123" draw:style-name="a575" draw:name="TextBox 6">
          <svg:title/>
          <svg:desc/>
          <text:p text:style-name="a574" text:class-names="" text:cond-style-name=""><text:span text:style-name="a568" text:class-names="">Review &amp; Feedback:</text:span><text:span text:style-name="a569" text:class-names=""><text:s text:c="1"/>Erstellung einer gemeinsamen Kollektive-Seite und wöchentliches Review von Fragen<text:line-break/>und Erkenntnissen für die nächsten Rollout-Phasen,</text:span><text:span text:style-name="a570" text:class-names=""><text:s text:c="1"/></text:span><text:span text:style-name="a571" text:class-names="">dadurch<text:s text:c="1"/></text:span><text:span text:style-name="a572" text:class-names="">können</text:span><text:span text:style-name="a573" text:class-names=""><text:s text:c="1"/>Multiplikatoren entsteh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0937in" svg:y="2.78543in" svg:width="9.54921in" svg:height="0.29882in" draw:id="id124" draw:style-name="a579" draw:name="TextBox 7">
          <svg:title/>
          <svg:desc/>
          <text:p text:style-name="a578" text:class-names="" text:cond-style-name=""><text:span text:style-name="a576" text:class-names="">Kommunikation:<text:s text:c="1"/></text:span><text:span text:style-name="a577" text:class-names="">Einbezug der kleinen Gruppe in die Testphase – per E-Mail oder vor Ort durch IT B oder EM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0937in" svg:y="4.35591in" svg:width="9.54921in" svg:height="0.49882in" draw:id="id125" draw:style-name="a583" draw:name="TextBox 13">
          <svg:title/>
          <svg:desc/>
          <text:p text:style-name="a582" text:class-names="" text:cond-style-name=""><text:span text:style-name="a580" text:class-names="">Review-Alternative:</text:span><text:span text:style-name="a581" text:class-names=""><text:s text:c="1"/>Falls keine Kollektive-Seite genutzt wird, Einsatz eines Review-Formulars durch EM mit Fokus auf Aspekte wie verfügbare Informationen und Schulungsmateriali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roup 14" draw:id="id126">
          <svg:title/>
          <svg:desc/>
          <draw:custom-shape svg:x="1.46654in" svg:y="1.95984in" svg:width="8.47362in" svg:height="0.46575in" draw:id="id127" draw:style-name="a588" draw:name="TextBox 50">
            <svg:title/>
            <svg:desc/>
            <text:p text:style-name="a587" text:class-names="" text:cond-style-name=""><text:span text:style-name="a584" text:class-names="">Die Testphase / der Soft-Rollout umfasst eine kleine Gruppe von Nutzenden, z. B.<text:s text:c="1"/></text:span><text:span text:style-name="a585" text:class-names="">IT B und fünf Personen</text:span><text:span text:style-name="a586" text:class-names="">, um erste Erfahrungen mit Nextcloud zu sammeln.</text:span></text:p>
            <draw:enhanced-geometry xmlns:dr3d="urn:oasis:names:tc:opendocument:xmlns:dr3d:1.0" draw:type="non-primitive" svg:viewBox="0 0 21600 21600" draw:enhanced-path="M 0 0 L 21600 0 21600 21600 0 21600 Z N"/>
          </draw:custom-shape>
          <draw:g draw:name="Group 12" draw:id="id128">
            <svg:title/>
            <svg:desc/>
            <draw:custom-shape svg:x="0.71378in" svg:y="2.15276in" svg:width="0.02047in" svg:height="0.02047in" draw:id="id129" draw:style-name="a591" draw:name="Freeform: Shape 54">
              <svg:title/>
              <svg:desc/>
              <text:p text:style-name="a590" text:class-names="" text:cond-style-name=""><text:span text:style-name="a589" text:class-names=""/></text:p>
              <draw:enhanced-geometry xmlns:dr3d="urn:oasis:names:tc:opendocument:xmlns:dr3d:1.0" draw:type="non-primitive" svg:viewBox="0 0 18720 18720" draw:enhanced-path="M ?f0 ?f0 L ?f0 ?f0 ?f0 ?f0 ?f0 ?f0 Z N" draw:text-areas="?f4 ?f4 ?f5 ?f5">
                <draw:equation draw:name="f0" draw:formula="0"/>
                <draw:equation draw:name="f1" draw:formula="18720"/>
                <draw:equation draw:name="f2" draw:formula="?f1 - ?f0"/>
                <draw:equation draw:name="f3" draw:formula="?f2 / 18720"/>
                <draw:equation draw:name="f4" draw:formula="0 / ?f3"/>
                <draw:equation draw:name="f5" draw:formula="19080 / ?f3"/>
              </draw:enhanced-geometry>
            </draw:custom-shape>
            <draw:custom-shape svg:x="0.71378in" svg:y="2.15276in" svg:width="0.02047in" svg:height="0.02047in" draw:id="id130" draw:style-name="a594" draw:name="Freeform: Shape 55">
              <svg:title/>
              <svg:desc/>
              <text:p text:style-name="a593" text:class-names="" text:cond-style-name=""><text:span text:style-name="a592" text:class-names=""/></text:p>
              <draw:enhanced-geometry xmlns:dr3d="urn:oasis:names:tc:opendocument:xmlns:dr3d:1.0" draw:type="non-primitive" svg:viewBox="0 0 18720 18720" draw:enhanced-path="M ?f0 ?f0 L ?f0 ?f0 Z N" draw:text-areas="?f4 ?f4 ?f5 ?f5">
                <draw:equation draw:name="f0" draw:formula="0"/>
                <draw:equation draw:name="f1" draw:formula="18720"/>
                <draw:equation draw:name="f2" draw:formula="?f1 - ?f0"/>
                <draw:equation draw:name="f3" draw:formula="?f2 / 18720"/>
                <draw:equation draw:name="f4" draw:formula="0 / ?f3"/>
                <draw:equation draw:name="f5" draw:formula="19080 / ?f3"/>
              </draw:enhanced-geometry>
            </draw:custom-shape>
          </draw:g>
        </draw:g>
        <presentation:notes draw:style-name="a614">
          <draw:frame draw:id="id133" draw:style-name="a602" draw:name="PlaceHolder 3" svg:x="0in" svg:y="0in" svg:width="3.5878in" svg:height="0.58425in">
            <draw:text-box>
              <text:p text:style-name="a601" text:class-names="" text:cond-style-name=""><text:span text:style-name="a600" text:class-names="">&lt;Kopfzeile&gt;</text:span></text:p>
            </draw:text-box>
            <svg:title/>
            <svg:desc/>
          </draw:frame>
          <draw:frame draw:id="id134" draw:style-name="a605" draw:name="PlaceHolder 4" svg:x="4.67953in" svg:y="0in" svg:width="3.5878in" svg:height="0.58425in">
            <draw:text-box>
              <text:p text:style-name="a604" text:class-names="" text:cond-style-name=""><text:span text:style-name="a603" text:class-names="">&lt;Datum/Uhrzeit&gt;</text:span></text:p>
            </draw:text-box>
            <svg:title/>
            <svg:desc/>
          </draw:frame>
          <draw:frame draw:id="id135" draw:style-name="a608" draw:name="PlaceHolder 5" svg:x="0in" svg:y="11.10827in" svg:width="3.5878in" svg:height="0.58425in">
            <draw:text-box>
              <text:p text:style-name="a607" text:class-names="" text:cond-style-name=""><text:span text:style-name="a606" text:class-names="">&lt;Fußzeile&gt;</text:span></text:p>
            </draw:text-box>
            <svg:title/>
            <svg:desc/>
          </draw:frame>
          <draw:frame draw:id="id136" draw:style-name="a611" draw:name="PlaceHolder 6" svg:x="4.67953in" svg:y="11.10827in" svg:width="3.5878in" svg:height="0.58425in">
            <draw:text-box>
              <text:p text:style-name="a610" text:class-names="" text:cond-style-name=""><text:span text:style-name="a609" text:class-names=""><text:page-number style:num-format="1" text:fixed="false"/></text:span></text:p>
            </draw:text-box>
            <svg:title/>
            <svg:desc/>
          </draw:frame>
          <draw:page-thumbnail draw:page-number="5" svg:x="0.23611in" svg:y="0.88889in" svg:width="7.79514in" svg:height="4.38368in" presentation:class="page" draw:id="id137" presentation:style-name="a612" draw:name="Folienbildplatzhalter 1">
            <svg:title/>
            <svg:desc/>
          </draw:page-thumbnail>
          <draw:frame draw:id="id138" presentation:style-name="a613" draw:name="Notizenplatzhalt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5" draw:style-name="a615" draw:master-page-name="Master2-Layout2-blank-Titel-und-Inhalt" presentation:presentation-page-layout-name="Master2-PPL2" draw:id="Slide-261">
        <draw:frame draw:id="id139" presentation:style-name="a619" draw:name="PlaceHolder 1" svg:x="0.51378in" svg:y="0.49606in" svg:width="9.99961in" svg:height="0.82677in" presentation:class="title" presentation:placeholder="false">
          <draw:text-box>
            <text:p text:style-name="a618" text:class-names="" text:cond-style-name=""><text:span text:style-name="a616" text:class-names="">Phase 2:<text:s text:c="1"/></text:span><text:span text:style-name="a617" text:class-names="">Pilotphase</text:span></text:p>
          </draw:text-box>
          <svg:title/>
          <svg:desc/>
        </draw:frame>
        <draw:custom-shape svg:x="1.21417in" svg:y="3.52638in" svg:width="9.54921in" svg:height="0.49882in" draw:id="id140" draw:style-name="a623" draw:name="TextBox 6">
          <svg:title/>
          <svg:desc/>
          <text:p text:style-name="a622" text:class-names="" text:cond-style-name=""><text:span text:style-name="a620" text:class-names="">Rollout-Mails:</text:span><text:span text:style-name="a621" text:class-names=""><text:s text:c="1"/>Versand einer Ankündigungsmail an die Teilnehmenden der Pilotphase z.B. drei Tage vor dem Start sowie einer „Go-Live“-Mail am Starttag mit den Zugäng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2.65315in" svg:width="9.54921in" svg:height="0.69882in" draw:id="id141" draw:style-name="a631" draw:name="TextBox 7">
          <svg:title/>
          <svg:desc/>
          <text:p text:style-name="a626" text:class-names="" text:cond-style-name=""><text:span text:style-name="a624" text:class-names="">Einbindung der Führungskräfte:</text:span><text:span text:style-name="a625" text:class-names=""><text:s text:c="1"/>Information der Führungskräfte des Piloten und Unterstützung bei der Vorbereitung der Zusammenarbeit mit Nextcloud</text:span></text:p>
          <text:p text:style-name="a630" text:class-names="" text:cond-style-name=""><text:span text:style-name="a627" text:class-names=""><text:s text:c="5"/></text:span><text:span text:style-name="a628" text:class-names=""></text:span><text:span text:style-name="a629" text:class-names=""><text:s text:c="1"/>Tipp: Ggf. den Führungskräften schon vor ihren Mitarbeitenden Zugriff auf die Nextcloud geb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8858in" svg:y="1.19331in" svg:width="0.40118in" svg:height="0.15709in" draw:id="id142" draw:style-name="a634" draw:name="Arrow: Chevron 1">
          <svg:title/>
          <svg:desc/>
          <text:p text:style-name="a633" text:class-names="" text:cond-style-name=""><text:span text:style-name="a632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96653in" svg:y="1.19331in" svg:width="0.40118in" svg:height="0.15709in" draw:id="id143" draw:style-name="a637" draw:name="Arrow: Chevron 3">
          <svg:title/>
          <svg:desc/>
          <text:p text:style-name="a636" text:class-names="" text:cond-style-name=""><text:span text:style-name="a635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1.34449in" svg:y="1.19331in" svg:width="0.40118in" svg:height="0.15709in" draw:id="id144" draw:style-name="a640" draw:name="Arrow: Chevron 4">
          <svg:title/>
          <svg:desc/>
          <text:p text:style-name="a639" text:class-names="" text:cond-style-name=""><text:span text:style-name="a638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17913in" svg:y="1.19331in" svg:width="0.37756in" svg:height="0.15709in" draw:id="id145" draw:style-name="a643" draw:name="Rectangle: Rounded Corners 5">
          <svg:title/>
          <svg:desc/>
          <text:p text:style-name="a642" text:class-names="" text:cond-style-name=""><text:span text:style-name="a641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g draw:name="Group 8" draw:id="id146">
          <svg:title/>
          <svg:desc/>
          <draw:custom-shape svg:x="0.55157in" svg:y="1.26024in" svg:width="0.02559in" svg:height="0.02559in" draw:id="id154" draw:style-name="a669" draw:name="Oval 9">
            <svg:title/>
            <svg:desc/>
            <text:p text:style-name="a668" text:class-names="" text:cond-style-name=""><text:span text:style-name="a667" text:class-names=""/></text:p>
  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3 - ?f2"/>
              <draw:equation draw:name="f8" draw:formula="min(?f7, ?f6)"/>
              <draw:equation draw:name="f9" draw:formula="5419351 / 1725033"/>
              <draw:equation draw:name="f10" draw:formula="21600000"/>
              <draw:equation draw:name="f11" draw:formula="0"/>
              <draw:equation draw:name="f12" draw:formula="2700000 + ?f1"/>
              <draw:equation draw:name="f13" draw:formula="?f12 - ?f1"/>
              <draw:equation draw:name="f14" draw:formula="?f7 / 21600"/>
              <draw:equation draw:name="f15" draw:formula="?f6 / 21600"/>
              <draw:equation draw:name="f16" draw:formula="21600 * ?f7"/>
              <draw:equation draw:name="f17" draw:formula="21600 * ?f6"/>
              <draw:equation draw:name="f18" draw:formula="min(?f15, ?f14)"/>
              <draw:equation draw:name="f19" draw:formula="?f16 / ?f8"/>
              <draw:equation draw:name="f20" draw:formula="?f17 / ?f8"/>
              <draw:equation draw:name="f21" draw:formula="?f20 - ?f11"/>
              <draw:equation draw:name="f22" draw:formula="?f19 - ?f11"/>
              <draw:equation draw:name="f23" draw:formula="?f21 / 2"/>
              <draw:equation draw:name="f24" draw:formula="?f22 / 2"/>
              <draw:equation draw:name="f25" draw:formula="?f11 + ?f23"/>
              <draw:equation draw:name="f26" draw:formula="?f11 + ?f24"/>
              <draw:equation draw:name="f27" draw:formula="?f24 * ?f18"/>
              <draw:equation draw:name="f28" draw:formula="?f23 * ?f18"/>
              <draw:equation draw:name="f29" draw:formula="?f13 + ?f1"/>
              <draw:equation draw:name="f30" draw:formula="?f29 * ?f9 / ?f0"/>
              <draw:equation draw:name="f31" draw:formula="0 - ?f30"/>
              <draw:equation draw:name="f32" draw:formula="sin(?f31)"/>
              <draw:equation draw:name="f33" draw:formula="0 - ?f32"/>
              <draw:equation draw:name="f34" draw:formula="?f33"/>
              <draw:equation draw:name="f35" draw:formula="cos(?f31)"/>
              <draw:equation draw:name="f36" draw:formula="0 - ?f35"/>
              <draw:equation draw:name="f37" draw:formula="?f36"/>
              <draw:equation draw:name="f38" draw:formula="?f34 * ?f24"/>
              <draw:equation draw:name="f39" draw:formula="?f37 * ?f23"/>
              <draw:equation draw:name="f40" draw:formula="?f26 - ?f38"/>
              <draw:equation draw:name="f41" draw:formula="?f26 + ?f38"/>
              <draw:equation draw:name="f42" draw:formula="?f25 - ?f39"/>
              <draw:equation draw:name="f43" draw:formula="?f25 + ?f39"/>
              <draw:equation draw:name="f44" draw:formula="21550000 - ?f10"/>
              <draw:equation draw:name="f45" draw:formula="if(?f44, ?f10, 21550000)"/>
              <draw:equation draw:name="f46" draw:formula="-21550000 - ?f45"/>
              <draw:equation draw:name="f47" draw:formula="if(?f46, -21550000, ?f45)"/>
              <draw:equation draw:name="f48" draw:formula="?f0 + ?f47"/>
              <draw:equation draw:name="f49" draw:formula="?f0 + ?f1"/>
              <draw:equation draw:name="f50" draw:formula="?f49 * ?f9 / ?f0"/>
              <draw:equation draw:name="f51" draw:formula="0 - ?f50"/>
              <draw:equation draw:name="f52" draw:formula="cos(?f51)"/>
              <draw:equation draw:name="f53" draw:formula="0 - ?f52"/>
              <draw:equation draw:name="f54" draw:formula="?f53 * ?f27"/>
              <draw:equation draw:name="f55" draw:formula="sin(?f51)"/>
              <draw:equation draw:name="f56" draw:formula="0 - ?f55"/>
              <draw:equation draw:name="f57" draw:formula="?f56 * ?f28"/>
              <draw:equation draw:name="f58" draw:formula="sqrt(?f54 * ?f54 + ?f57 * ?f57 + 0 * 0)"/>
              <draw:equation draw:name="f59" draw:formula="?f27 * ?f28 / ?f58"/>
              <draw:equation draw:name="f60" draw:formula="?f56 * ?f59"/>
              <draw:equation draw:name="f61" draw:formula="?f11 - ?f60"/>
              <draw:equation draw:name="f62" draw:formula="?f53 * ?f59"/>
              <draw:equation draw:name="f63" draw:formula="?f25 - ?f62"/>
              <draw:equation draw:name="f64" draw:formula="?f61 - ?f27"/>
              <draw:equation draw:name="f65" draw:formula="?f63 - ?f28"/>
              <draw:equation draw:name="f66" draw:formula="?f61 + ?f27"/>
              <draw:equation draw:name="f67" draw:formula="?f63 + ?f28"/>
              <draw:equation draw:name="f68" draw:formula="?f48 + ?f1"/>
              <draw:equation draw:name="f69" draw:formula="?f68 * ?f9 / ?f0"/>
              <draw:equation draw:name="f70" draw:formula="0 - ?f69"/>
              <draw:equation draw:name="f71" draw:formula="cos(?f70)"/>
              <draw:equation draw:name="f72" draw:formula="0 - ?f71"/>
              <draw:equation draw:name="f73" draw:formula="?f72 * ?f27"/>
              <draw:equation draw:name="f74" draw:formula="sin(?f70)"/>
              <draw:equation draw:name="f75" draw:formula="0 - ?f74"/>
              <draw:equation draw:name="f76" draw:formula="?f75 * ?f28"/>
              <draw:equation draw:name="f77" draw:formula="sqrt(?f73 * ?f73 + ?f76 * ?f76 + 0 * 0)"/>
              <draw:equation draw:name="f78" draw:formula="?f27 * ?f28 / ?f77"/>
              <draw:equation draw:name="f79" draw:formula="?f75 * ?f78"/>
              <draw:equation draw:name="f80" draw:formula="?f61 + ?f79"/>
              <draw:equation draw:name="f81" draw:formula="?f72 * ?f78"/>
              <draw:equation draw:name="f82" draw:formula="?f63 + ?f81"/>
              <draw:equation draw:name="f83" draw:formula="if(?f47, ?f11, ?f64)"/>
              <draw:equation draw:name="f84" draw:formula="if(?f47, ?f25, ?f65)"/>
              <draw:equation draw:name="f85" draw:formula="if(?f47, ?f11, ?f66)"/>
              <draw:equation draw:name="f86" draw:formula="if(?f47, ?f25, ?f67)"/>
              <draw:equation draw:name="f87" draw:formula="if(?f47, ?f64, ?f80)"/>
              <draw:equation draw:name="f88" draw:formula="if(?f47, ?f65, ?f82)"/>
              <draw:equation draw:name="f89" draw:formula="if(?f47, ?f66, ?f80)"/>
              <draw:equation draw:name="f90" draw:formula="if(?f47, ?f67, ?f82)"/>
            </draw:enhanced-geometry>
          </draw:custom-shape>
          <draw:connector draw:type="line" svg:x1="0.56338in" svg:y1="1.27283in" svg:x2="0.62441in" svg:y2="1.27323in" draw:id="id155" draw:style-name="a671" draw:name="Straight Connector 10">
            <svg:title/>
            <svg:desc/>
          </draw:connector>
        </draw:g>
        <draw:custom-shape svg:x="1.21417in" svg:y="4.19724in" svg:width="10.20197in" svg:height="0.49882in" draw:id="id147" draw:style-name="a651" draw:name="TextBox 21">
          <svg:title/>
          <svg:desc/>
          <text:p text:style-name="a646" text:class-names="" text:cond-style-name=""><text:span text:style-name="a644" text:class-names="">Infoveranstaltungen:</text:span><text:span text:style-name="a645" text:class-names=""><text:s text:c="1"/>Angebot von virtuellen Auftaktveranstaltungen zur Einführung von Nextcloud</text:span></text:p>
          <text:p text:style-name="a650" text:class-names="" text:cond-style-name=""><text:span text:style-name="a647" text:class-names=""><text:s text:c="5"/></text:span><text:span text:style-name="a648" text:class-names=""></text:span><text:span text:style-name="a649" text:class-names=""><text:s text:c="1"/>zum Beispiel: Zwei virtuelle Veranstaltungen für die Pilotgruppe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4.86811in" svg:width="9.54921in" svg:height="0.49882in" draw:id="id148" draw:style-name="a655" draw:name="TextBox 22">
          <svg:title/>
          <svg:desc/>
          <text:p text:style-name="a654" text:class-names="" text:cond-style-name=""><text:span text:style-name="a652" text:class-names="">Review-Formular:</text:span><text:span text:style-name="a653" text:class-names=""><text:s text:c="1"/>Versand des Review-Formulars nach etwa 3 Wochen; Auswertung der Rückmeldungen und Integration der Ergebnisse in FAQs und Kommunikationsmaßnahmen (z. B. Newsletter)</text:span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roup 27" draw:id="id149">
          <svg:title/>
          <svg:desc/>
          <draw:custom-shape svg:x="1.46654in" svg:y="1.95984in" svg:width="8.47362in" svg:height="0.46575in" draw:id="id150" draw:style-name="a660" draw:name="TextBox 28">
            <svg:title/>
            <svg:desc/>
            <text:p text:style-name="a659" text:class-names="" text:cond-style-name=""><text:span text:style-name="a656" text:class-names="">Die Pilotphase umfasst größere Einheiten wie<text:s text:c="1"/></text:span><text:span text:style-name="a657" text:class-names="">einzelne Referate oder eine gesamte Abteilung</text:span><text:span text:style-name="a658" text:class-names="">, um den Rollout in einem realistischen Arbeitsumfeld zu erproben.</text:span></text:p>
            <draw:enhanced-geometry xmlns:dr3d="urn:oasis:names:tc:opendocument:xmlns:dr3d:1.0" draw:type="non-primitive" svg:viewBox="0 0 21600 21600" draw:enhanced-path="M 0 0 L 21600 0 21600 21600 0 21600 Z N"/>
          </draw:custom-shape>
          <draw:g draw:name="Group 29" draw:id="id151">
            <svg:title/>
            <svg:desc/>
            <draw:custom-shape svg:x="0.71378in" svg:y="2.15276in" svg:width="0.02047in" svg:height="0.02047in" draw:id="id152" draw:style-name="a663" draw:name="Freeform: Shape 31">
              <svg:title/>
              <svg:desc/>
              <text:p text:style-name="a662" text:class-names="" text:cond-style-name=""><text:span text:style-name="a661" text:class-names=""/></text:p>
              <draw:enhanced-geometry xmlns:dr3d="urn:oasis:names:tc:opendocument:xmlns:dr3d:1.0" draw:type="non-primitive" svg:viewBox="0 0 18720 18720" draw:enhanced-path="M ?f0 ?f0 L ?f0 ?f0 ?f0 ?f0 ?f0 ?f0 Z N" draw:text-areas="?f4 ?f4 ?f5 ?f5">
                <draw:equation draw:name="f0" draw:formula="0"/>
                <draw:equation draw:name="f1" draw:formula="18720"/>
                <draw:equation draw:name="f2" draw:formula="?f1 - ?f0"/>
                <draw:equation draw:name="f3" draw:formula="?f2 / 18720"/>
                <draw:equation draw:name="f4" draw:formula="0 / ?f3"/>
                <draw:equation draw:name="f5" draw:formula="19080 / ?f3"/>
              </draw:enhanced-geometry>
            </draw:custom-shape>
            <draw:custom-shape svg:x="0.71378in" svg:y="2.15276in" svg:width="0.02047in" svg:height="0.02047in" draw:id="id153" draw:style-name="a666" draw:name="Freeform: Shape 32">
              <svg:title/>
              <svg:desc/>
              <text:p text:style-name="a665" text:class-names="" text:cond-style-name=""><text:span text:style-name="a664" text:class-names=""/></text:p>
              <draw:enhanced-geometry xmlns:dr3d="urn:oasis:names:tc:opendocument:xmlns:dr3d:1.0" draw:type="non-primitive" svg:viewBox="0 0 18720 18720" draw:enhanced-path="M ?f0 ?f0 L ?f0 ?f0 Z N" draw:text-areas="?f4 ?f4 ?f5 ?f5">
                <draw:equation draw:name="f0" draw:formula="0"/>
                <draw:equation draw:name="f1" draw:formula="18720"/>
                <draw:equation draw:name="f2" draw:formula="?f1 - ?f0"/>
                <draw:equation draw:name="f3" draw:formula="?f2 / 18720"/>
                <draw:equation draw:name="f4" draw:formula="0 / ?f3"/>
                <draw:equation draw:name="f5" draw:formula="19080 / ?f3"/>
              </draw:enhanced-geometry>
            </draw:custom-shape>
          </draw:g>
        </draw:g>
        <presentation:notes draw:style-name="a686">
          <draw:frame draw:id="id156" draw:style-name="a674" draw:name="PlaceHolder 3" svg:x="0in" svg:y="0in" svg:width="3.5878in" svg:height="0.58425in">
            <draw:text-box>
              <text:p text:style-name="a673" text:class-names="" text:cond-style-name=""><text:span text:style-name="a672" text:class-names="">&lt;Kopfzeile&gt;</text:span></text:p>
            </draw:text-box>
            <svg:title/>
            <svg:desc/>
          </draw:frame>
          <draw:frame draw:id="id157" draw:style-name="a677" draw:name="PlaceHolder 4" svg:x="4.67953in" svg:y="0in" svg:width="3.5878in" svg:height="0.58425in">
            <draw:text-box>
              <text:p text:style-name="a676" text:class-names="" text:cond-style-name=""><text:span text:style-name="a675" text:class-names="">&lt;Datum/Uhrzeit&gt;</text:span></text:p>
            </draw:text-box>
            <svg:title/>
            <svg:desc/>
          </draw:frame>
          <draw:frame draw:id="id158" draw:style-name="a680" draw:name="PlaceHolder 5" svg:x="0in" svg:y="11.10827in" svg:width="3.5878in" svg:height="0.58425in">
            <draw:text-box>
              <text:p text:style-name="a679" text:class-names="" text:cond-style-name=""><text:span text:style-name="a678" text:class-names="">&lt;Fußzeile&gt;</text:span></text:p>
            </draw:text-box>
            <svg:title/>
            <svg:desc/>
          </draw:frame>
          <draw:frame draw:id="id159" draw:style-name="a683" draw:name="PlaceHolder 6" svg:x="4.67953in" svg:y="11.10827in" svg:width="3.5878in" svg:height="0.58425in">
            <draw:text-box>
              <text:p text:style-name="a682" text:class-names="" text:cond-style-name=""><text:span text:style-name="a681" text:class-names=""><text:page-number style:num-format="1" text:fixed="false"/></text:span></text:p>
            </draw:text-box>
            <svg:title/>
            <svg:desc/>
          </draw:frame>
          <draw:page-thumbnail draw:page-number="6" svg:x="0.23611in" svg:y="0.88889in" svg:width="7.79514in" svg:height="4.38368in" presentation:class="page" draw:id="id160" presentation:style-name="a684" draw:name="Folienbildplatzhalter 1">
            <svg:title/>
            <svg:desc/>
          </draw:page-thumbnail>
          <draw:frame draw:id="id161" presentation:style-name="a685" draw:name="Notizenplatzhalt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6" draw:style-name="a687" draw:master-page-name="Master2-Layout2-blank-Titel-und-Inhalt" presentation:presentation-page-layout-name="Master2-PPL2" draw:id="Slide-262">
        <draw:frame draw:id="id162" presentation:style-name="a691" draw:name="PlaceHolder 1" svg:x="0.51378in" svg:y="0.49606in" svg:width="9.99961in" svg:height="0.82677in" presentation:class="title" presentation:placeholder="false">
          <draw:text-box>
            <text:p text:style-name="a690" text:class-names="" text:cond-style-name=""><text:span text:style-name="a688" text:class-names="">Phase 3:<text:s text:c="1"/></text:span><text:span text:style-name="a689" text:class-names="">Gesamt-Rollout</text:span></text:p>
          </draw:text-box>
          <svg:title/>
          <svg:desc/>
        </draw:frame>
        <draw:custom-shape svg:x="1.21417in" svg:y="3.8248in" svg:width="9.54921in" svg:height="0.29882in" draw:id="id163" draw:style-name="a695" draw:name="TextBox 6">
          <svg:title/>
          <svg:desc/>
          <text:p text:style-name="a694" text:class-names="" text:cond-style-name=""><text:span text:style-name="a692" text:class-names="">Rollout-Mails:</text:span><text:span text:style-name="a693" text:class-names=""><text:s text:c="1"/>Versand gestaffelter Rollout-Mails mit allen relevanten Hinweisen und Unterlagen zum Start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2.82008in" svg:width="9.54921in" svg:height="0.69882in" draw:id="id164" draw:style-name="a703" draw:name="TextBox 7">
          <svg:title/>
          <svg:desc/>
          <text:p text:style-name="a698" text:class-names="" text:cond-style-name=""><text:span text:style-name="a696" text:class-names="">Einführung und Abstimmung:</text:span><text:span text:style-name="a697" text:class-names=""><text:s text:c="1"/>Vorstellung der Nextcloud und Unterstützung bei Entscheidungen zur Zusammenarbeit bei Führungskräften, Einbezug der Erfahrungen aus dem Piloten</text:span></text:p>
          <text:p text:style-name="a702" text:class-names="" text:cond-style-name=""><text:span text:style-name="a699" text:class-names=""><text:s text:c="9"/></text:span><text:span text:style-name="a700" text:class-names=""></text:span><text:span text:style-name="a701" text:class-names=""><text:s text:c="1"/>z. B. in Referatsleitungsrunden der Abteilungen (kann 2-3 Wochen in Anspruch nehmen)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8858in" svg:y="1.19331in" svg:width="0.40118in" svg:height="0.15709in" draw:id="id165" draw:style-name="a706" draw:name="Arrow: Chevron 1">
          <svg:title/>
          <svg:desc/>
          <text:p text:style-name="a705" text:class-names="" text:cond-style-name=""><text:span text:style-name="a704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96653in" svg:y="1.19331in" svg:width="0.40118in" svg:height="0.15709in" draw:id="id166" draw:style-name="a709" draw:name="Arrow: Chevron 3">
          <svg:title/>
          <svg:desc/>
          <text:p text:style-name="a708" text:class-names="" text:cond-style-name=""><text:span text:style-name="a707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1.34449in" svg:y="1.19331in" svg:width="0.40118in" svg:height="0.15709in" draw:id="id167" draw:style-name="a712" draw:name="Arrow: Chevron 4">
          <svg:title/>
          <svg:desc/>
          <text:p text:style-name="a711" text:class-names="" text:cond-style-name=""><text:span text:style-name="a710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3315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0.17913in" svg:y="1.19331in" svg:width="0.37756in" svg:height="0.15709in" draw:id="id168" draw:style-name="a715" draw:name="Rectangle: Rounded Corners 5">
          <svg:title/>
          <svg:desc/>
          <text:p text:style-name="a714" text:class-names="" text:cond-style-name=""><text:span text:style-name="a713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g draw:name="Group 8" draw:id="id169">
          <svg:title/>
          <svg:desc/>
          <draw:custom-shape svg:x="0.55157in" svg:y="1.26024in" svg:width="0.02559in" svg:height="0.02559in" draw:id="id177" draw:style-name="a737" draw:name="Oval 9">
            <svg:title/>
            <svg:desc/>
            <text:p text:style-name="a736" text:class-names="" text:cond-style-name=""><text:span text:style-name="a735" text:class-names=""/></text:p>
  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3 - ?f2"/>
              <draw:equation draw:name="f8" draw:formula="min(?f7, ?f6)"/>
              <draw:equation draw:name="f9" draw:formula="5419351 / 1725033"/>
              <draw:equation draw:name="f10" draw:formula="21600000"/>
              <draw:equation draw:name="f11" draw:formula="0"/>
              <draw:equation draw:name="f12" draw:formula="2700000 + ?f1"/>
              <draw:equation draw:name="f13" draw:formula="?f12 - ?f1"/>
              <draw:equation draw:name="f14" draw:formula="?f7 / 21600"/>
              <draw:equation draw:name="f15" draw:formula="?f6 / 21600"/>
              <draw:equation draw:name="f16" draw:formula="21600 * ?f7"/>
              <draw:equation draw:name="f17" draw:formula="21600 * ?f6"/>
              <draw:equation draw:name="f18" draw:formula="min(?f15, ?f14)"/>
              <draw:equation draw:name="f19" draw:formula="?f16 / ?f8"/>
              <draw:equation draw:name="f20" draw:formula="?f17 / ?f8"/>
              <draw:equation draw:name="f21" draw:formula="?f20 - ?f11"/>
              <draw:equation draw:name="f22" draw:formula="?f19 - ?f11"/>
              <draw:equation draw:name="f23" draw:formula="?f21 / 2"/>
              <draw:equation draw:name="f24" draw:formula="?f22 / 2"/>
              <draw:equation draw:name="f25" draw:formula="?f11 + ?f23"/>
              <draw:equation draw:name="f26" draw:formula="?f11 + ?f24"/>
              <draw:equation draw:name="f27" draw:formula="?f24 * ?f18"/>
              <draw:equation draw:name="f28" draw:formula="?f23 * ?f18"/>
              <draw:equation draw:name="f29" draw:formula="?f13 + ?f1"/>
              <draw:equation draw:name="f30" draw:formula="?f29 * ?f9 / ?f0"/>
              <draw:equation draw:name="f31" draw:formula="0 - ?f30"/>
              <draw:equation draw:name="f32" draw:formula="sin(?f31)"/>
              <draw:equation draw:name="f33" draw:formula="0 - ?f32"/>
              <draw:equation draw:name="f34" draw:formula="?f33"/>
              <draw:equation draw:name="f35" draw:formula="cos(?f31)"/>
              <draw:equation draw:name="f36" draw:formula="0 - ?f35"/>
              <draw:equation draw:name="f37" draw:formula="?f36"/>
              <draw:equation draw:name="f38" draw:formula="?f34 * ?f24"/>
              <draw:equation draw:name="f39" draw:formula="?f37 * ?f23"/>
              <draw:equation draw:name="f40" draw:formula="?f26 - ?f38"/>
              <draw:equation draw:name="f41" draw:formula="?f26 + ?f38"/>
              <draw:equation draw:name="f42" draw:formula="?f25 - ?f39"/>
              <draw:equation draw:name="f43" draw:formula="?f25 + ?f39"/>
              <draw:equation draw:name="f44" draw:formula="21550000 - ?f10"/>
              <draw:equation draw:name="f45" draw:formula="if(?f44, ?f10, 21550000)"/>
              <draw:equation draw:name="f46" draw:formula="-21550000 - ?f45"/>
              <draw:equation draw:name="f47" draw:formula="if(?f46, -21550000, ?f45)"/>
              <draw:equation draw:name="f48" draw:formula="?f0 + ?f47"/>
              <draw:equation draw:name="f49" draw:formula="?f0 + ?f1"/>
              <draw:equation draw:name="f50" draw:formula="?f49 * ?f9 / ?f0"/>
              <draw:equation draw:name="f51" draw:formula="0 - ?f50"/>
              <draw:equation draw:name="f52" draw:formula="cos(?f51)"/>
              <draw:equation draw:name="f53" draw:formula="0 - ?f52"/>
              <draw:equation draw:name="f54" draw:formula="?f53 * ?f27"/>
              <draw:equation draw:name="f55" draw:formula="sin(?f51)"/>
              <draw:equation draw:name="f56" draw:formula="0 - ?f55"/>
              <draw:equation draw:name="f57" draw:formula="?f56 * ?f28"/>
              <draw:equation draw:name="f58" draw:formula="sqrt(?f54 * ?f54 + ?f57 * ?f57 + 0 * 0)"/>
              <draw:equation draw:name="f59" draw:formula="?f27 * ?f28 / ?f58"/>
              <draw:equation draw:name="f60" draw:formula="?f56 * ?f59"/>
              <draw:equation draw:name="f61" draw:formula="?f11 - ?f60"/>
              <draw:equation draw:name="f62" draw:formula="?f53 * ?f59"/>
              <draw:equation draw:name="f63" draw:formula="?f25 - ?f62"/>
              <draw:equation draw:name="f64" draw:formula="?f61 - ?f27"/>
              <draw:equation draw:name="f65" draw:formula="?f63 - ?f28"/>
              <draw:equation draw:name="f66" draw:formula="?f61 + ?f27"/>
              <draw:equation draw:name="f67" draw:formula="?f63 + ?f28"/>
              <draw:equation draw:name="f68" draw:formula="?f48 + ?f1"/>
              <draw:equation draw:name="f69" draw:formula="?f68 * ?f9 / ?f0"/>
              <draw:equation draw:name="f70" draw:formula="0 - ?f69"/>
              <draw:equation draw:name="f71" draw:formula="cos(?f70)"/>
              <draw:equation draw:name="f72" draw:formula="0 - ?f71"/>
              <draw:equation draw:name="f73" draw:formula="?f72 * ?f27"/>
              <draw:equation draw:name="f74" draw:formula="sin(?f70)"/>
              <draw:equation draw:name="f75" draw:formula="0 - ?f74"/>
              <draw:equation draw:name="f76" draw:formula="?f75 * ?f28"/>
              <draw:equation draw:name="f77" draw:formula="sqrt(?f73 * ?f73 + ?f76 * ?f76 + 0 * 0)"/>
              <draw:equation draw:name="f78" draw:formula="?f27 * ?f28 / ?f77"/>
              <draw:equation draw:name="f79" draw:formula="?f75 * ?f78"/>
              <draw:equation draw:name="f80" draw:formula="?f61 + ?f79"/>
              <draw:equation draw:name="f81" draw:formula="?f72 * ?f78"/>
              <draw:equation draw:name="f82" draw:formula="?f63 + ?f81"/>
              <draw:equation draw:name="f83" draw:formula="if(?f47, ?f11, ?f64)"/>
              <draw:equation draw:name="f84" draw:formula="if(?f47, ?f25, ?f65)"/>
              <draw:equation draw:name="f85" draw:formula="if(?f47, ?f11, ?f66)"/>
              <draw:equation draw:name="f86" draw:formula="if(?f47, ?f25, ?f67)"/>
              <draw:equation draw:name="f87" draw:formula="if(?f47, ?f64, ?f80)"/>
              <draw:equation draw:name="f88" draw:formula="if(?f47, ?f65, ?f82)"/>
              <draw:equation draw:name="f89" draw:formula="if(?f47, ?f66, ?f80)"/>
              <draw:equation draw:name="f90" draw:formula="if(?f47, ?f67, ?f82)"/>
            </draw:enhanced-geometry>
          </draw:custom-shape>
          <draw:connector draw:type="line" svg:x1="0.56338in" svg:y1="1.27283in" svg:x2="0.62441in" svg:y2="1.27323in" draw:id="id178" draw:style-name="a739" draw:name="Straight Connector 10">
            <svg:title/>
            <svg:desc/>
          </draw:connector>
        </draw:g>
        <draw:custom-shape svg:x="1.21417in" svg:y="4.42992in" svg:width="9.54921in" svg:height="0.29882in" draw:id="id170" draw:style-name="a719" draw:name="TextBox 13">
          <svg:title/>
          <svg:desc/>
          <text:p text:style-name="a718" text:class-names="" text:cond-style-name=""><text:span text:style-name="a716" text:class-names="">Auftaktveranstaltungen:<text:s text:c="1"/></text:span><text:span text:style-name="a717" text:class-names="">Durchführung weiterer punktueller Einführungsveranstaltungen für Multiplikator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1417in" svg:y="5.03464in" svg:width="8.96614in" svg:height="0.49882in" draw:id="id171" draw:style-name="a723" draw:name="TextBox 14">
          <svg:title/>
          <svg:desc/>
          <text:p text:style-name="a722" text:class-names="" text:cond-style-name=""><text:span text:style-name="a720" text:class-names="">Review-Formular:</text:span><text:span text:style-name="a721" text:class-names=""><text:s text:c="1"/>Versand des Review-Formulars, Auswertung der Rückmeldungen und Integration der Ergebnisse in FAQs und Kommunikationsmaßnahm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roup 30" draw:id="id172">
          <svg:title/>
          <svg:desc/>
          <draw:custom-shape svg:x="1.46654in" svg:y="1.95984in" svg:width="8.47362in" svg:height="0.46575in" draw:id="id173" draw:style-name="a728" draw:name="TextBox 31">
            <svg:title/>
            <svg:desc/>
            <text:p text:style-name="a727" text:class-names="" text:cond-style-name=""><text:span text:style-name="a724" text:class-names="">Der Gesamt-Rollout umfasst<text:s text:c="1"/></text:span><text:span text:style-name="a725" text:class-names="">alle Mitarbeitenden des Ministeriums</text:span><text:span text:style-name="a726" text:class-names="">. Wann und wie die nachgelagerten Dienststellen des Ressorts einbezogen werden, ist ressortspezifisch und mit dem IT B / den IT-L abzustimmen.</text:span></text:p>
            <draw:enhanced-geometry xmlns:dr3d="urn:oasis:names:tc:opendocument:xmlns:dr3d:1.0" draw:type="non-primitive" svg:viewBox="0 0 21600 21600" draw:enhanced-path="M 0 0 L 21600 0 21600 21600 0 21600 Z N"/>
          </draw:custom-shape>
          <draw:g draw:name="Group 32" draw:id="id174">
            <svg:title/>
            <svg:desc/>
            <draw:custom-shape svg:x="0.71378in" svg:y="2.15276in" svg:width="0.02047in" svg:height="0.02047in" draw:id="id175" draw:style-name="a731" draw:name="Freeform: Shape 34">
              <svg:title/>
              <svg:desc/>
              <text:p text:style-name="a730" text:class-names="" text:cond-style-name=""><text:span text:style-name="a729" text:class-names=""/></text:p>
              <draw:enhanced-geometry xmlns:dr3d="urn:oasis:names:tc:opendocument:xmlns:dr3d:1.0" draw:type="non-primitive" svg:viewBox="0 0 18720 18720" draw:enhanced-path="M ?f0 ?f0 L ?f0 ?f0 ?f0 ?f0 ?f0 ?f0 Z N" draw:text-areas="?f4 ?f4 ?f5 ?f5">
                <draw:equation draw:name="f0" draw:formula="0"/>
                <draw:equation draw:name="f1" draw:formula="18720"/>
                <draw:equation draw:name="f2" draw:formula="?f1 - ?f0"/>
                <draw:equation draw:name="f3" draw:formula="?f2 / 18720"/>
                <draw:equation draw:name="f4" draw:formula="0 / ?f3"/>
                <draw:equation draw:name="f5" draw:formula="19080 / ?f3"/>
              </draw:enhanced-geometry>
            </draw:custom-shape>
            <draw:custom-shape svg:x="0.71378in" svg:y="2.15276in" svg:width="0.02047in" svg:height="0.02047in" draw:id="id176" draw:style-name="a734" draw:name="Freeform: Shape 55">
              <svg:title/>
              <svg:desc/>
              <text:p text:style-name="a733" text:class-names="" text:cond-style-name=""><text:span text:style-name="a732" text:class-names=""/></text:p>
              <draw:enhanced-geometry xmlns:dr3d="urn:oasis:names:tc:opendocument:xmlns:dr3d:1.0" draw:type="non-primitive" svg:viewBox="0 0 18720 18720" draw:enhanced-path="M ?f0 ?f0 L ?f0 ?f0 Z N" draw:text-areas="?f4 ?f4 ?f5 ?f5">
                <draw:equation draw:name="f0" draw:formula="0"/>
                <draw:equation draw:name="f1" draw:formula="18720"/>
                <draw:equation draw:name="f2" draw:formula="?f1 - ?f0"/>
                <draw:equation draw:name="f3" draw:formula="?f2 / 18720"/>
                <draw:equation draw:name="f4" draw:formula="0 / ?f3"/>
                <draw:equation draw:name="f5" draw:formula="19080 / ?f3"/>
              </draw:enhanced-geometry>
            </draw:custom-shape>
          </draw:g>
        </draw:g>
        <presentation:notes draw:style-name="a754">
          <draw:frame draw:id="id179" draw:style-name="a742" draw:name="PlaceHolder 3" svg:x="0in" svg:y="0in" svg:width="3.5878in" svg:height="0.58425in">
            <draw:text-box>
              <text:p text:style-name="a741" text:class-names="" text:cond-style-name=""><text:span text:style-name="a740" text:class-names="">&lt;Kopfzeile&gt;</text:span></text:p>
            </draw:text-box>
            <svg:title/>
            <svg:desc/>
          </draw:frame>
          <draw:frame draw:id="id180" draw:style-name="a745" draw:name="PlaceHolder 4" svg:x="4.67953in" svg:y="0in" svg:width="3.5878in" svg:height="0.58425in">
            <draw:text-box>
              <text:p text:style-name="a744" text:class-names="" text:cond-style-name=""><text:span text:style-name="a743" text:class-names="">&lt;Datum/Uhrzeit&gt;</text:span></text:p>
            </draw:text-box>
            <svg:title/>
            <svg:desc/>
          </draw:frame>
          <draw:frame draw:id="id181" draw:style-name="a748" draw:name="PlaceHolder 5" svg:x="0in" svg:y="11.10827in" svg:width="3.5878in" svg:height="0.58425in">
            <draw:text-box>
              <text:p text:style-name="a747" text:class-names="" text:cond-style-name=""><text:span text:style-name="a746" text:class-names="">&lt;Fußzeile&gt;</text:span></text:p>
            </draw:text-box>
            <svg:title/>
            <svg:desc/>
          </draw:frame>
          <draw:frame draw:id="id182" draw:style-name="a751" draw:name="PlaceHolder 6" svg:x="4.67953in" svg:y="11.10827in" svg:width="3.5878in" svg:height="0.58425in">
            <draw:text-box>
              <text:p text:style-name="a750" text:class-names="" text:cond-style-name=""><text:span text:style-name="a749" text:class-names=""><text:page-number style:num-format="1" text:fixed="false"/></text:span></text:p>
            </draw:text-box>
            <svg:title/>
            <svg:desc/>
          </draw:frame>
          <draw:page-thumbnail draw:page-number="7" svg:x="0.23611in" svg:y="0.88889in" svg:width="7.79514in" svg:height="4.38368in" presentation:class="page" draw:id="id183" presentation:style-name="a752" draw:name="Folienbildplatzhalter 1">
            <svg:title/>
            <svg:desc/>
          </draw:page-thumbnail>
          <draw:frame draw:id="id184" presentation:style-name="a753" draw:name="Notizenplatzhalt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7" draw:style-name="a755" draw:master-page-name="Master3-Layout1-title-Titelfolie_5f_" presentation:presentation-page-layout-name="Master3-PPL1" draw:id="Slide-263">
        <draw:custom-shape svg:x="0in" svg:y="0.00039in" svg:width="11.02323in" svg:height="5.63701in" draw:id="id185" draw:style-name="a758" draw:name="object 3">
          <svg:title/>
          <svg:desc/>
          <text:p text:style-name="a757" text:class-names="" text:cond-style-name=""><text:span text:style-name="a756" text:class-names=""/></text:p>
          <draw:enhanced-geometry xmlns:dr3d="urn:oasis:names:tc:opendocument:xmlns:dr3d:1.0" draw:type="non-primitive" svg:viewBox="0 0 10079990 5154930" draw:enhanced-path="M ?f1 ?f0 L ?f0 ?f3 ?f0 ?f4 ?f1 ?f5 ?f1 ?f0 Z N" draw:text-areas="?f18 ?f20 ?f19 ?f21">
            <draw:equation draw:name="f0" draw:formula="0"/>
            <draw:equation draw:name="f1" draw:formula="10079990"/>
            <draw:equation draw:name="f2" draw:formula="5154930"/>
            <draw:equation draw:name="f3" draw:formula="9317"/>
            <draw:equation draw:name="f4" draw:formula="5154641"/>
            <draw:equation draw:name="f5" draw:formula="3823708"/>
            <draw:equation draw:name="f6" draw:formula="?f2 - ?f0"/>
            <draw:equation draw:name="f7" draw:formula="?f1 - ?f0"/>
            <draw:equation draw:name="f8" draw:formula="?f7 / 10079990"/>
            <draw:equation draw:name="f9" draw:formula="?f6 / 5154930"/>
            <draw:equation draw:name="f10" draw:formula="0 * ?f7"/>
            <draw:equation draw:name="f11" draw:formula="10080000 * ?f7"/>
            <draw:equation draw:name="f12" draw:formula="0 * ?f6"/>
            <draw:equation draw:name="f13" draw:formula="5154840 * ?f6"/>
            <draw:equation draw:name="f14" draw:formula="?f10 / 10079640"/>
            <draw:equation draw:name="f15" draw:formula="?f11 / 10079640"/>
            <draw:equation draw:name="f16" draw:formula="?f12 / 5154480"/>
            <draw:equation draw:name="f17" draw:formula="?f13 / 5154480"/>
            <draw:equation draw:name="f18" draw:formula="?f14 / ?f8"/>
            <draw:equation draw:name="f19" draw:formula="?f15 / ?f8"/>
            <draw:equation draw:name="f20" draw:formula="?f16 / ?f9"/>
            <draw:equation draw:name="f21" draw:formula="?f17 / ?f9"/>
          </draw:enhanced-geometry>
        </draw:custom-shape>
        <draw:frame draw:id="id186" presentation:style-name="a761" draw:name="PlaceHolder 1" svg:x="0.56496in" svg:y="1.49094in" svg:width="7.94882in" svg:height="1.29331in" presentation:class="title" presentation:placeholder="false">
          <draw:text-box>
            <text:p text:style-name="a760" text:class-names="" text:cond-style-name=""><text:span text:style-name="a759" text:class-names="">Beispiel</text:span></text:p>
          </draw:text-box>
          <svg:title/>
          <svg:desc/>
        </draw:frame>
        <presentation:notes draw:style-name="a776">
          <draw:frame draw:id="id187" draw:style-name="a764" draw:name="PlaceHolder 3" svg:x="0in" svg:y="0in" svg:width="3.5878in" svg:height="0.58425in">
            <draw:text-box>
              <text:p text:style-name="a763" text:class-names="" text:cond-style-name=""><text:span text:style-name="a762" text:class-names="">&lt;Kopfzeile&gt;</text:span></text:p>
            </draw:text-box>
            <svg:title/>
            <svg:desc/>
          </draw:frame>
          <draw:frame draw:id="id188" draw:style-name="a767" draw:name="PlaceHolder 4" svg:x="4.67953in" svg:y="0in" svg:width="3.5878in" svg:height="0.58425in">
            <draw:text-box>
              <text:p text:style-name="a766" text:class-names="" text:cond-style-name=""><text:span text:style-name="a765" text:class-names="">&lt;Datum/Uhrzeit&gt;</text:span></text:p>
            </draw:text-box>
            <svg:title/>
            <svg:desc/>
          </draw:frame>
          <draw:frame draw:id="id189" draw:style-name="a770" draw:name="PlaceHolder 5" svg:x="0in" svg:y="11.10827in" svg:width="3.5878in" svg:height="0.58425in">
            <draw:text-box>
              <text:p text:style-name="a769" text:class-names="" text:cond-style-name=""><text:span text:style-name="a768" text:class-names="">&lt;Fußzeile&gt;</text:span></text:p>
            </draw:text-box>
            <svg:title/>
            <svg:desc/>
          </draw:frame>
          <draw:frame draw:id="id190" draw:style-name="a773" draw:name="PlaceHolder 6" svg:x="4.67953in" svg:y="11.10827in" svg:width="3.5878in" svg:height="0.58425in">
            <draw:text-box>
              <text:p text:style-name="a772" text:class-names="" text:cond-style-name=""><text:span text:style-name="a771" text:class-names=""><text:page-number style:num-format="1" text:fixed="false"/></text:span></text:p>
            </draw:text-box>
            <svg:title/>
            <svg:desc/>
          </draw:frame>
          <draw:page-thumbnail draw:page-number="8" svg:x="0.23611in" svg:y="0.88889in" svg:width="7.79514in" svg:height="4.38368in" presentation:class="page" draw:id="id191" presentation:style-name="a774" draw:name="Folienbildplatzhalter 1">
            <svg:title/>
            <svg:desc/>
          </draw:page-thumbnail>
          <draw:frame draw:id="id192" presentation:style-name="a775" draw:name="Notizenplatzhalt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8" draw:style-name="a777" draw:master-page-name="Master2-Layout2-blank-Titel-und-Inhalt" presentation:presentation-page-layout-name="Master2-PPL2" draw:id="Slide-264">
        <draw:custom-shape svg:x="4.19134in" svg:y="2.76772in" svg:width="2.66614in" svg:height="2.4878in" draw:id="id193" draw:style-name="a780" draw:name="Rectangle 79">
          <svg:title/>
          <svg:desc/>
          <text:p text:style-name="a779" text:class-names="" text:cond-style-name=""><text:span text:style-name="a77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28583in" svg:y="2.77795in" svg:width="2.66614in" svg:height="2.4878in" draw:id="id194" draw:style-name="a783" draw:name="Rectangle 80">
          <svg:title/>
          <svg:desc/>
          <text:p text:style-name="a782" text:class-names="" text:cond-style-name=""><text:span text:style-name="a7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07126in" svg:y="2.77913in" svg:width="2.66614in" svg:height="2.4878in" draw:id="id195" draw:style-name="a786" draw:name="Rectangle 78">
          <svg:title/>
          <svg:desc/>
          <text:p text:style-name="a785" text:class-names="" text:cond-style-name=""><text:span text:style-name="a7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roup 73" draw:id="id196">
          <svg:title/>
          <svg:desc/>
          <draw:custom-shape svg:x="4.19134in" svg:y="1.8752in" svg:width="2.66614in" svg:height="0.90354in" draw:id="id218" draw:style-name="a877" draw:name="Rectangle 31">
            <svg:title/>
            <svg:desc/>
            <text:p text:style-name="a876" text:class-names="" text:cond-style-name=""><text:span text:style-name="a875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4.68465in" svg:y="2.02402in" svg:width="2.0622in" svg:height="0.60551in" draw:id="id219" draw:style-name="a891" draw:name="Rectangle 46">
            <svg:title/>
            <svg:desc/>
            <text:p text:style-name="a880" text:class-names="" text:cond-style-name=""><text:span text:style-name="a878" text:class-names="">Pilotphase</text:span><text:span text:style-name="a879" text:class-names=""/></text:p>
            <text:p text:style-name="a890" text:class-names="" text:cond-style-name=""><text:span text:style-name="a881" text:class-names="">20.</text:span><text:span text:style-name="a882" text:class-names="">XX</text:span><text:span text:style-name="a883" text:class-names="">.<text:s text:c="1"/></text:span><text:span text:style-name="a884" text:class-names="">–<text:s text:c="1"/></text:span><text:span text:style-name="a885" text:class-names="">31.</text:span><text:span text:style-name="a886" text:class-names="">XX</text:span><text:span text:style-name="a887" text:class-names="">.202</text:span><text:span text:style-name="a888" text:class-names="">X</text:span><text:span text:style-name="a889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g draw:name="Group 74" draw:id="id197">
          <svg:title/>
          <svg:desc/>
          <draw:custom-shape svg:x="7.28583in" svg:y="1.8752in" svg:width="2.66614in" svg:height="0.90354in" draw:id="id216" draw:style-name="a863" draw:name="Rectangle 32">
            <svg:title/>
            <svg:desc/>
            <text:p text:style-name="a862" text:class-names="" text:cond-style-name=""><text:span text:style-name="a861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7.77874in" svg:y="2.03583in" svg:width="2.0622in" svg:height="0.60551in" draw:id="id217" draw:style-name="a874" draw:name="Rectangle 60">
            <svg:title/>
            <svg:desc/>
            <text:p text:style-name="a866" text:class-names="" text:cond-style-name=""><text:span text:style-name="a864" text:class-names="">Implementierung</text:span><text:span text:style-name="a865" text:class-names=""/></text:p>
            <text:p text:style-name="a873" text:class-names="" text:cond-style-name=""><text:span text:style-name="a867" text:class-names="">Ab<text:s text:c="1"/></text:span><text:span text:style-name="a868" text:class-names="">31.0</text:span><text:span text:style-name="a869" text:class-names="">X</text:span><text:span text:style-name="a870" text:class-names="">.202</text:span><text:span text:style-name="a871" text:class-names="">X</text:span><text:span text:style-name="a872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frame draw:id="id198" presentation:style-name="a790" draw:name="PlaceHolder 1" svg:x="0.51378in" svg:y="0.49606in" svg:width="9.99961in" svg:height="0.82677in" presentation:class="title" presentation:placeholder="false">
          <draw:text-box>
            <text:p text:style-name="a789" text:class-names="" text:cond-style-name=""><text:span text:style-name="a787" text:class-names="">Beispiel: Vorgehen Einführung Nextcloud</text:span><text:span text:style-name="a788" text:class-names=""><text:line-break/></text:span></text:p>
          </draw:text-box>
          <svg:title/>
          <svg:desc/>
        </draw:frame>
        <draw:custom-shape svg:x="1.07126in" svg:y="1.8752in" svg:width="2.66614in" svg:height="0.90354in" draw:id="id199" draw:style-name="a793" draw:name="Rectangle 30">
          <svg:title/>
          <svg:desc/>
          <text:p text:style-name="a792" text:class-names="" text:cond-style-name=""><text:span text:style-name="a79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56457in" svg:y="4.55118in" svg:width="1.94882in" svg:height="0.60551in" draw:id="id200" draw:style-name="a797" draw:name="Rectangle 37">
          <svg:title/>
          <svg:desc/>
          <text:p text:style-name="a796" text:class-names="" text:cond-style-name=""><text:span text:style-name="a794" text:class-names="">Reviewformular<text:s text:c="1"/></text:span><text:span text:style-name="a795" text:class-names="">/ Kollektive für Frag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56457in" svg:y="3.70866in" svg:width="2.0622in" svg:height="0.60551in" draw:id="id201" draw:style-name="a801" draw:name="Rectangle 36">
          <svg:title/>
          <svg:desc/>
          <text:p text:style-name="a800" text:class-names="" text:cond-style-name=""><text:span text:style-name="a798" text:class-names="">Info-Mail<text:s text:c="1"/></text:span><text:span text:style-name="a799" text:class-names="">zum Start am 31.01.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56457in" svg:y="2.86654in" svg:width="2.0622in" svg:height="0.60551in" draw:id="id202" draw:style-name="a809" draw:name="Rectangle 35">
          <svg:title/>
          <svg:desc/>
          <text:p text:style-name="a808" text:class-names="" text:cond-style-name=""><text:span text:style-name="a802" text:class-names="">Einzelne</text:span><text:span text:style-name="a803" text:class-names=""><text:s text:c="1"/></text:span><text:span text:style-name="a804" text:class-names="">Arbeitsplätze</text:span><text:span text:style-name="a805" text:class-names=""><text:line-break/>(</text:span><text:span text:style-name="a806" text:class-names="">IT+Organisation</text:span><text:span text:style-name="a807" text:class-names="">)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56457in" svg:y="2.02402in" svg:width="2.0622in" svg:height="0.60551in" draw:id="id203" draw:style-name="a823" draw:name="Rectangle 1">
          <svg:title/>
          <svg:desc/>
          <text:p text:style-name="a812" text:class-names="" text:cond-style-name=""><text:span text:style-name="a810" text:class-names="">Testphase</text:span><text:span text:style-name="a811" text:class-names=""/></text:p>
          <text:p text:style-name="a822" text:class-names="" text:cond-style-name=""><text:span text:style-name="a813" text:class-names="">13.</text:span><text:span text:style-name="a814" text:class-names="">XX</text:span><text:span text:style-name="a815" text:class-names="">.<text:s text:c="1"/></text:span><text:span text:style-name="a816" text:class-names="">–<text:s text:c="1"/></text:span><text:span text:style-name="a817" text:class-names="">20.</text:span><text:span text:style-name="a818" text:class-names="">XX</text:span><text:span text:style-name="a819" text:class-names="">.202</text:span><text:span text:style-name="a820" text:class-names="">X</text:span><text:span text:style-name="a82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04" draw:style-name="a824" draw:name="Graphic 11" svg:x="7.19882in" svg:y="1.76614in" svg:width="0.37992in" svg:height="0.37992in" style:rel-width="scale" style:rel-height="scale">
          <draw:image xlink:href="media/image2.svg" xlink:type="simple" xlink:show="embed" xlink:actuate="onLoad"/>
          <svg:title/>
          <svg:desc>Badge 3 with solid fill</svg:desc>
        </draw:frame>
        <draw:frame draw:id="id205" draw:style-name="a825" draw:name="Graphic 13" svg:x="4.10472in" svg:y="1.76614in" svg:width="0.37992in" svg:height="0.37992in" style:rel-width="scale" style:rel-height="scale">
          <draw:image xlink:href="media/image3.svg" xlink:type="simple" xlink:show="embed" xlink:actuate="onLoad"/>
          <svg:title/>
          <svg:desc>Badge with solid fill</svg:desc>
        </draw:frame>
        <draw:frame draw:id="id206" draw:style-name="a826" draw:name="Graphic 15" svg:x="0.97598in" svg:y="1.76614in" svg:width="0.37992in" svg:height="0.37992in" style:rel-width="scale" style:rel-height="scale">
          <draw:image xlink:href="media/image4.svg" xlink:type="simple" xlink:show="embed" xlink:actuate="onLoad"/>
          <svg:title/>
          <svg:desc>Badge 1 with solid fill</svg:desc>
        </draw:frame>
        <draw:custom-shape svg:x="4.68465in" svg:y="4.55118in" svg:width="1.99527in" svg:height="0.60551in" draw:id="id207" draw:style-name="a836" draw:name="Rectangle 17">
          <svg:title/>
          <svg:desc/>
          <text:p text:style-name="a835" text:class-names="" text:cond-style-name=""><text:span text:style-name="a827" text:class-names="">Reviewformular</text:span><text:span text:style-name="a828" text:class-names=""><text:s text:c="1"/></text:span><text:span text:style-name="a829" text:class-names="">/</text:span><text:span text:style-name="a830" text:class-names=""><text:s text:c="1"/></text:span><text:span text:style-name="a831" text:class-names="">Kollektive</text:span><text:span text:style-name="a832" text:class-names=""><text:s text:c="1"/>für<text:s text:c="1"/></text:span><text:span text:style-name="a833" text:class-names="">Fragen</text:span><text:span text:style-name="a83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68465in" svg:y="3.70866in" svg:width="2.0622in" svg:height="0.60551in" draw:id="id208" draw:style-name="a840" draw:name="Rectangle 20">
          <svg:title/>
          <svg:desc/>
          <text:p text:style-name="a839" text:class-names="" text:cond-style-name=""><text:span text:style-name="a837" text:class-names="">Info-Mail<text:s text:c="1"/></text:span><text:span text:style-name="a838" text:class-names="">zum Start am 17.02.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68465in" svg:y="2.86654in" svg:width="2.0622in" svg:height="0.60551in" draw:id="id209" draw:style-name="a843" draw:name="Rectangle 23">
          <svg:title/>
          <svg:desc/>
          <text:p text:style-name="a842" text:class-names="" text:cond-style-name=""><text:span text:style-name="a841" text:class-names="">Abteilung 1</text:span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roup 62" draw:id="id210">
          <svg:title/>
          <svg:desc/>
          <draw:custom-shape svg:x="7.77874in" svg:y="4.55118in" svg:width="1.98465in" svg:height="0.60551in" draw:id="id213" draw:style-name="a853" draw:name="Rectangle 70">
            <svg:title/>
            <svg:desc/>
            <text:p text:style-name="a852" text:class-names="" text:cond-style-name=""><text:span text:style-name="a850" text:class-names="">Reviewformular<text:s text:c="1"/></text:span><text:span text:style-name="a851" text:class-names="">/ Austauschrunden</text:span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7.77874in" svg:y="3.70866in" svg:width="2.0622in" svg:height="0.60551in" draw:id="id214" draw:style-name="a857" draw:name="Rectangle 68">
            <svg:title/>
            <svg:desc/>
            <text:p text:style-name="a856" text:class-names="" text:cond-style-name=""><text:span text:style-name="a854" text:class-names="">Info-Mail<text:s text:c="1"/></text:span><text:span text:style-name="a855" text:class-names="">zum Start am 28.03.</text:span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7.77874in" svg:y="2.86654in" svg:width="2.0622in" svg:height="0.60551in" draw:id="id215" draw:style-name="a860" draw:name="Rectangle 66">
            <svg:title/>
            <svg:desc/>
            <text:p text:style-name="a859" text:class-names="" text:cond-style-name=""><text:span text:style-name="a858" text:class-names="">Gesamtministerium</text:span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3.89055in" svg:y="2.47874in" svg:width="0.16614in" svg:height="0.56575in" draw:id="id211" draw:style-name="a846" draw:name="Arrow: Chevron 75">
          <svg:title/>
          <svg:desc/>
          <text:p text:style-name="a845" text:class-names="" text:cond-style-name=""><text:span text:style-name="a844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draw:custom-shape svg:x="6.98898in" svg:y="2.47874in" svg:width="0.16614in" svg:height="0.56575in" draw:id="id212" draw:style-name="a849" draw:name="Arrow: Chevron 77">
          <svg:title/>
          <svg:desc/>
          <text:p text:style-name="a848" text:class-names="" text:cond-style-name=""><text:span text:style-name="a847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20 ?f7 ?f11 ?f17 ?f20 ?f12 ?f7 ?f12 ?f19 ?f17 Z N" draw:text-areas="?f23 ?f7 ?f24 ?f12" draw:glue-points="?f21 ?f7 ?f19 ?f17 ?f21 ?f12" draw:glue-point-leaving-directions="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min(?f14, ?f13)"/>
            <draw:equation draw:name="f17" draw:formula="?f7 + ?f15"/>
            <draw:equation draw:name="f18" draw:formula="?f16 * ?f8"/>
            <draw:equation draw:name="f19" draw:formula="?f18 / 100000"/>
            <draw:equation draw:name="f20" draw:formula="?f11 - ?f19"/>
            <draw:equation draw:name="f21" draw:formula="?f20 / 2"/>
            <draw:equation draw:name="f22" draw:formula="?f20 - ?f19"/>
            <draw:equation draw:name="f23" draw:formula="if(?f22, ?f19, ?f7)"/>
            <draw:equation draw:name="f24" draw:formula="if(?f22, ?f20, ?f11)"/>
          </draw:enhanced-geometry>
        </draw:custom-shape>
        <presentation:notes draw:style-name="a909">
          <draw:frame draw:id="id220" draw:style-name="a894" draw:name="PlaceHolder 3" svg:x="0in" svg:y="0in" svg:width="3.5878in" svg:height="0.58425in">
            <draw:text-box>
              <text:p text:style-name="a893" text:class-names="" text:cond-style-name=""><text:span text:style-name="a892" text:class-names="">&lt;Kopfzeile&gt;</text:span></text:p>
            </draw:text-box>
            <svg:title/>
            <svg:desc/>
          </draw:frame>
          <draw:frame draw:id="id221" draw:style-name="a897" draw:name="PlaceHolder 4" svg:x="4.67953in" svg:y="0in" svg:width="3.5878in" svg:height="0.58425in">
            <draw:text-box>
              <text:p text:style-name="a896" text:class-names="" text:cond-style-name=""><text:span text:style-name="a895" text:class-names="">&lt;Datum/Uhrzeit&gt;</text:span></text:p>
            </draw:text-box>
            <svg:title/>
            <svg:desc/>
          </draw:frame>
          <draw:frame draw:id="id222" draw:style-name="a900" draw:name="PlaceHolder 5" svg:x="0in" svg:y="11.10827in" svg:width="3.5878in" svg:height="0.58425in">
            <draw:text-box>
              <text:p text:style-name="a899" text:class-names="" text:cond-style-name=""><text:span text:style-name="a898" text:class-names="">&lt;Fußzeile&gt;</text:span></text:p>
            </draw:text-box>
            <svg:title/>
            <svg:desc/>
          </draw:frame>
          <draw:frame draw:id="id223" draw:style-name="a903" draw:name="PlaceHolder 6" svg:x="4.67953in" svg:y="11.10827in" svg:width="3.5878in" svg:height="0.58425in">
            <draw:text-box>
              <text:p text:style-name="a902" text:class-names="" text:cond-style-name=""><text:span text:style-name="a901" text:class-names=""><text:page-number style:num-format="1" text:fixed="false"/></text:span></text:p>
            </draw:text-box>
            <svg:title/>
            <svg:desc/>
          </draw:frame>
          <draw:page-thumbnail draw:page-number="9" svg:x="3.65451in" svg:y="0.77604in" svg:width="3.71875in" svg:height="2.09201in" presentation:class="page" draw:id="id224" presentation:style-name="a904" draw:name="PlaceHolder 1">
            <svg:title/>
            <svg:desc/>
          </draw:page-thumbnail>
          <draw:frame draw:id="id225" presentation:style-name="a905" draw:name="PlaceHolder 2" svg:x="1.10236in" svg:y="2.98425in" svg:width="8.82244in" svg:height="2.44213in" presentation:class="notes" presentation:placeholder="true">
            <draw:text-box/>
            <svg:title/>
            <svg:desc/>
          </draw:frame>
          <draw:frame draw:id="id226" draw:style-name="a908" draw:name="PlaceHolder 3" svg:x="6.24646in" svg:y="5.89055in" svg:width="4.77913in" svg:height="0.31024in">
            <draw:text-box>
              <text:p text:style-name="a907" text:class-names="" text:cond-style-name=""><text:span text:style-name="a906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9" draw:style-name="a910" draw:master-page-name="Master2-Layout2-blank-Titel-und-Inhalt" presentation:presentation-page-layout-name="Master2-PPL2" draw:id="Slide-265">
        <draw:frame draw:id="id227" presentation:style-name="a914" draw:name="PlaceHolder 1" svg:x="0.51378in" svg:y="0.49606in" svg:width="9.99961in" svg:height="0.82677in" presentation:class="title" presentation:placeholder="false">
          <draw:text-box>
            <text:p text:style-name="a913" text:class-names="" text:cond-style-name=""><text:span text:style-name="a911" text:class-names="">Beispiel: Kommunikationsmaßnahmen zu Nextcloud</text:span><text:span text:style-name="a912" text:class-names=""><text:line-break/></text:span></text:p>
          </draw:text-box>
          <svg:title/>
          <svg:desc/>
        </draw:frame>
        <draw:custom-shape svg:x="1.1937in" svg:y="1.99685in" svg:width="1.24764in" svg:height="0.69724in" draw:id="id228" draw:style-name="a917" draw:name="Textfeld 34">
          <svg:title/>
          <svg:desc/>
          <text:p text:style-name="a916" text:class-names="" text:cond-style-name=""><text:span text:style-name="a915" text:class-names="">Vorstellung der OSS, mit Fokus auf Nextcloud als neue Kollaborations-plattform</text:span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ruppieren 77" draw:id="id229">
          <svg:title/>
          <svg:desc/>
          <draw:connector draw:type="line" svg:x1="1.18228in" svg:y1="2.05472in" svg:x2="1.18268in" svg:y2="3.15394in" draw:id="id276" draw:style-name="a1050" draw:name="Gerader Verbinder 23">
            <svg:title/>
            <svg:desc/>
          </draw:connector>
          <draw:custom-shape svg:x="0.88661in" svg:y="3.1122in" svg:width="0.59213in" svg:height="0.5878in" draw:id="id277" draw:style-name="a1053" draw:name="Oval 6">
            <svg:title/>
            <svg:desc/>
            <text:p text:style-name="a1052" text:class-names="" text:cond-style-name=""><text:span text:style-name="a1051" text:class-names=""/></text:p>
  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3 - ?f2"/>
              <draw:equation draw:name="f8" draw:formula="min(?f7, ?f6)"/>
              <draw:equation draw:name="f9" draw:formula="5419351 / 1725033"/>
              <draw:equation draw:name="f10" draw:formula="21600000"/>
              <draw:equation draw:name="f11" draw:formula="0"/>
              <draw:equation draw:name="f12" draw:formula="2700000 + ?f1"/>
              <draw:equation draw:name="f13" draw:formula="?f12 - ?f1"/>
              <draw:equation draw:name="f14" draw:formula="?f7 / 21600"/>
              <draw:equation draw:name="f15" draw:formula="?f6 / 21600"/>
              <draw:equation draw:name="f16" draw:formula="21600 * ?f7"/>
              <draw:equation draw:name="f17" draw:formula="21600 * ?f6"/>
              <draw:equation draw:name="f18" draw:formula="min(?f15, ?f14)"/>
              <draw:equation draw:name="f19" draw:formula="?f16 / ?f8"/>
              <draw:equation draw:name="f20" draw:formula="?f17 / ?f8"/>
              <draw:equation draw:name="f21" draw:formula="?f20 - ?f11"/>
              <draw:equation draw:name="f22" draw:formula="?f19 - ?f11"/>
              <draw:equation draw:name="f23" draw:formula="?f21 / 2"/>
              <draw:equation draw:name="f24" draw:formula="?f22 / 2"/>
              <draw:equation draw:name="f25" draw:formula="?f11 + ?f23"/>
              <draw:equation draw:name="f26" draw:formula="?f11 + ?f24"/>
              <draw:equation draw:name="f27" draw:formula="?f24 * ?f18"/>
              <draw:equation draw:name="f28" draw:formula="?f23 * ?f18"/>
              <draw:equation draw:name="f29" draw:formula="?f13 + ?f1"/>
              <draw:equation draw:name="f30" draw:formula="?f29 * ?f9 / ?f0"/>
              <draw:equation draw:name="f31" draw:formula="0 - ?f30"/>
              <draw:equation draw:name="f32" draw:formula="sin(?f31)"/>
              <draw:equation draw:name="f33" draw:formula="0 - ?f32"/>
              <draw:equation draw:name="f34" draw:formula="?f33"/>
              <draw:equation draw:name="f35" draw:formula="cos(?f31)"/>
              <draw:equation draw:name="f36" draw:formula="0 - ?f35"/>
              <draw:equation draw:name="f37" draw:formula="?f36"/>
              <draw:equation draw:name="f38" draw:formula="?f34 * ?f24"/>
              <draw:equation draw:name="f39" draw:formula="?f37 * ?f23"/>
              <draw:equation draw:name="f40" draw:formula="?f26 - ?f38"/>
              <draw:equation draw:name="f41" draw:formula="?f26 + ?f38"/>
              <draw:equation draw:name="f42" draw:formula="?f25 - ?f39"/>
              <draw:equation draw:name="f43" draw:formula="?f25 + ?f39"/>
              <draw:equation draw:name="f44" draw:formula="21550000 - ?f10"/>
              <draw:equation draw:name="f45" draw:formula="if(?f44, ?f10, 21550000)"/>
              <draw:equation draw:name="f46" draw:formula="-21550000 - ?f45"/>
              <draw:equation draw:name="f47" draw:formula="if(?f46, -21550000, ?f45)"/>
              <draw:equation draw:name="f48" draw:formula="?f0 + ?f47"/>
              <draw:equation draw:name="f49" draw:formula="?f0 + ?f1"/>
              <draw:equation draw:name="f50" draw:formula="?f49 * ?f9 / ?f0"/>
              <draw:equation draw:name="f51" draw:formula="0 - ?f50"/>
              <draw:equation draw:name="f52" draw:formula="cos(?f51)"/>
              <draw:equation draw:name="f53" draw:formula="0 - ?f52"/>
              <draw:equation draw:name="f54" draw:formula="?f53 * ?f27"/>
              <draw:equation draw:name="f55" draw:formula="sin(?f51)"/>
              <draw:equation draw:name="f56" draw:formula="0 - ?f55"/>
              <draw:equation draw:name="f57" draw:formula="?f56 * ?f28"/>
              <draw:equation draw:name="f58" draw:formula="sqrt(?f54 * ?f54 + ?f57 * ?f57 + 0 * 0)"/>
              <draw:equation draw:name="f59" draw:formula="?f27 * ?f28 / ?f58"/>
              <draw:equation draw:name="f60" draw:formula="?f56 * ?f59"/>
              <draw:equation draw:name="f61" draw:formula="?f11 - ?f60"/>
              <draw:equation draw:name="f62" draw:formula="?f53 * ?f59"/>
              <draw:equation draw:name="f63" draw:formula="?f25 - ?f62"/>
              <draw:equation draw:name="f64" draw:formula="?f61 - ?f27"/>
              <draw:equation draw:name="f65" draw:formula="?f63 - ?f28"/>
              <draw:equation draw:name="f66" draw:formula="?f61 + ?f27"/>
              <draw:equation draw:name="f67" draw:formula="?f63 + ?f28"/>
              <draw:equation draw:name="f68" draw:formula="?f48 + ?f1"/>
              <draw:equation draw:name="f69" draw:formula="?f68 * ?f9 / ?f0"/>
              <draw:equation draw:name="f70" draw:formula="0 - ?f69"/>
              <draw:equation draw:name="f71" draw:formula="cos(?f70)"/>
              <draw:equation draw:name="f72" draw:formula="0 - ?f71"/>
              <draw:equation draw:name="f73" draw:formula="?f72 * ?f27"/>
              <draw:equation draw:name="f74" draw:formula="sin(?f70)"/>
              <draw:equation draw:name="f75" draw:formula="0 - ?f74"/>
              <draw:equation draw:name="f76" draw:formula="?f75 * ?f28"/>
              <draw:equation draw:name="f77" draw:formula="sqrt(?f73 * ?f73 + ?f76 * ?f76 + 0 * 0)"/>
              <draw:equation draw:name="f78" draw:formula="?f27 * ?f28 / ?f77"/>
              <draw:equation draw:name="f79" draw:formula="?f75 * ?f78"/>
              <draw:equation draw:name="f80" draw:formula="?f61 + ?f79"/>
              <draw:equation draw:name="f81" draw:formula="?f72 * ?f78"/>
              <draw:equation draw:name="f82" draw:formula="?f63 + ?f81"/>
              <draw:equation draw:name="f83" draw:formula="if(?f47, ?f11, ?f64)"/>
              <draw:equation draw:name="f84" draw:formula="if(?f47, ?f25, ?f65)"/>
              <draw:equation draw:name="f85" draw:formula="if(?f47, ?f11, ?f66)"/>
              <draw:equation draw:name="f86" draw:formula="if(?f47, ?f25, ?f67)"/>
              <draw:equation draw:name="f87" draw:formula="if(?f47, ?f64, ?f80)"/>
              <draw:equation draw:name="f88" draw:formula="if(?f47, ?f65, ?f82)"/>
              <draw:equation draw:name="f89" draw:formula="if(?f47, ?f66, ?f80)"/>
              <draw:equation draw:name="f90" draw:formula="if(?f47, ?f67, ?f82)"/>
            </draw:enhanced-geometry>
          </draw:custom-shape>
        </draw:g>
        <draw:custom-shape svg:x="3.16457in" svg:y="1.99685in" svg:width="0.93425in" svg:height="0.58622in" draw:id="id230" draw:style-name="a922" draw:name="Textfeld 36">
          <svg:title/>
          <svg:desc/>
          <text:p text:style-name="a919" text:class-names="" text:cond-style-name=""><text:span text:style-name="a918" text:class-names="">#3 |</text:span></text:p>
          <text:p text:style-name="a921" text:class-names="" text:cond-style-name=""><text:span text:style-name="a920" text:class-names="">Newsletter</text:span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4.05827in" svg:y1="2.06654in" svg:x2="4.05866in" svg:y2="3.17362in" draw:id="id231" draw:style-name="a923" draw:name="Gerader Verbinder 27">
          <svg:title/>
          <svg:desc/>
        </draw:connector>
        <draw:custom-shape svg:x="3.7622in" svg:y="3.1315in" svg:width="0.59213in" svg:height="0.59213in" draw:id="id232" draw:style-name="a926" draw:name="Oval 10">
          <svg:title/>
          <svg:desc/>
          <text:p text:style-name="a925" text:class-names="" text:cond-style-name=""><text:span text:style-name="a924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4.09921in" svg:y="1.99685in" svg:width="1.24764in" svg:height="0.83071in" draw:id="id233" draw:style-name="a929" draw:name="Textfeld 34">
          <svg:title/>
          <svg:desc/>
          <text:p text:style-name="a928" text:class-names="" text:cond-style-name=""><text:span text:style-name="a927" text:class-names="">Einführung eines zentralen Newsletters inkl. Abschnitt zu Nextcloud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93661in" svg:y="1.99685in" svg:width="1.03701in" svg:height="0.58622in" draw:id="id234" draw:style-name="a934" draw:name="Textfeld 39">
          <svg:title/>
          <svg:desc/>
          <text:p text:style-name="a931" text:class-names="" text:cond-style-name=""><text:span text:style-name="a930" text:class-names="">#5 |</text:span></text:p>
          <text:p text:style-name="a933" text:class-names="" text:cond-style-name=""><text:span text:style-name="a932" text:class-names="">Büroleitungs-runde</text:span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6.93425in" svg:y1="2.06654in" svg:x2="6.93465in" svg:y2="3.17362in" draw:id="id235" draw:style-name="a935" draw:name="Gerader Verbinder 29">
          <svg:title/>
          <svg:desc/>
        </draw:connector>
        <draw:custom-shape svg:x="6.63819in" svg:y="3.1315in" svg:width="0.59213in" svg:height="0.59213in" draw:id="id236" draw:style-name="a938" draw:name="Oval 10">
          <svg:title/>
          <svg:desc/>
          <text:p text:style-name="a937" text:class-names="" text:cond-style-name=""><text:span text:style-name="a936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6.97402in" svg:y="1.99685in" svg:width="1.24764in" svg:height="0.83071in" draw:id="id237" draw:style-name="a941" draw:name="Textfeld 34">
          <svg:title/>
          <svg:desc/>
          <text:p text:style-name="a940" text:class-names="" text:cond-style-name=""><text:span text:style-name="a939" text:class-names="">Vorstellung von Nextcloud durch die Projektleiter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6654in" svg:y="1.99685in" svg:width="1.24055in" svg:height="0.58622in" draw:id="id238" draw:style-name="a945" draw:name="Textfeld 42">
          <svg:title/>
          <svg:desc/>
          <text:p text:style-name="a944" text:class-names="" text:cond-style-name=""><text:span text:style-name="a942" text:class-names="">#7 | <text:line-break/></text:span><text:span text:style-name="a943" text:class-names="">Referats-leitung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9.80984in" svg:y1="2.06654in" svg:x2="9.81024in" svg:y2="3.17362in" draw:id="id239" draw:style-name="a946" draw:name="Gerader Verbinder 31">
          <svg:title/>
          <svg:desc/>
        </draw:connector>
        <draw:custom-shape svg:x="9.51378in" svg:y="3.1315in" svg:width="0.59213in" svg:height="0.59213in" draw:id="id240" draw:style-name="a949" draw:name="Oval 9">
          <svg:title/>
          <svg:desc/>
          <text:p text:style-name="a948" text:class-names="" text:cond-style-name=""><text:span text:style-name="a947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9.80591in" svg:y="1.99685in" svg:width="1.24764in" svg:height="0.98386in" draw:id="id241" draw:style-name="a954" draw:name="Textfeld 34">
          <svg:title/>
          <svg:desc/>
          <text:p text:style-name="a951" text:class-names="" text:cond-style-name=""><text:span text:style-name="a950" text:class-names="">Vorstellung von Nextcloud durch die Einführungs-managerin in den restlichen Abteilungen</text:span></text:p>
          <text:p text:style-name="a953" text:class-names="" text:cond-style-name=""><text:span text:style-name="a95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35433in" svg:y="4.25787in" svg:width="1.15315in" svg:height="0.57165in" draw:id="id242" draw:style-name="a959" draw:name="Textfeld 38">
          <svg:title/>
          <svg:desc/>
          <text:p text:style-name="a956" text:class-names="" text:cond-style-name=""><text:span text:style-name="a955" text:class-names="">#4 |</text:span></text:p>
          <text:p text:style-name="a958" text:class-names="" text:cond-style-name=""><text:span text:style-name="a957" text:class-names="">Informations- Update</text:span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5.49606in" svg:y1="3.67008in" svg:x2="5.49646in" svg:y2="4.77716in" draw:id="id243" draw:style-name="a960" draw:name="Gerader Verbinder 28">
          <svg:title/>
          <svg:desc/>
        </draw:connector>
        <draw:custom-shape svg:x="5.2in" svg:y="3.1315in" svg:width="0.59213in" svg:height="0.59213in" draw:id="id244" draw:style-name="a963" draw:name="Oval 7">
          <svg:title/>
          <svg:desc/>
          <text:p text:style-name="a962" text:class-names="" text:cond-style-name=""><text:span text:style-name="a961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5.51575in" svg:y="4.15748in" svg:width="1.45787in" svg:height="0.67205in" draw:id="id245" draw:style-name="a966" draw:name="Textfeld 34">
          <svg:title/>
          <svg:desc/>
          <text:p text:style-name="a965" text:class-names="" text:cond-style-name=""><text:span text:style-name="a964" text:class-names="">Aktualisierung der Informationsseite mit zentralen Informationen &amp; Links zu Nextcloud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26968in" svg:y="4.1063in" svg:width="1.07874in" svg:height="0.72323in" draw:id="id246" draw:style-name="a973" draw:name="Textfeld 41">
          <svg:title/>
          <svg:desc/>
          <text:p text:style-name="a968" text:class-names="" text:cond-style-name=""><text:span text:style-name="a967" text:class-names="">#6 |</text:span></text:p>
          <text:p text:style-name="a972" text:class-names="" text:cond-style-name=""><text:span text:style-name="a969" text:class-names=""><text:s text:c="1"/></text:span><text:span text:style-name="a970" text:class-names="">Optional:<text:s text:c="1"/></text:span><text:span text:style-name="a971" text:class-names="">Vorstellung in AL-Runde</text:span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8.37205in" svg:y1="3.67008in" svg:x2="8.37244in" svg:y2="4.77716in" draw:id="id247" draw:style-name="a974" draw:name="Gerader Verbinder 30">
          <svg:title/>
          <svg:desc/>
        </draw:connector>
        <draw:custom-shape svg:x="8.07598in" svg:y="3.1315in" svg:width="0.59213in" svg:height="0.59213in" draw:id="id248" draw:style-name="a977" draw:name="Oval 9">
          <svg:title/>
          <svg:desc/>
          <text:p text:style-name="a976" text:class-names="" text:cond-style-name=""><text:span text:style-name="a975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8.34921in" svg:y="4.15748in" svg:width="1.24764in" svg:height="0.67205in" draw:id="id249" draw:style-name="a980" draw:name="Textfeld 34">
          <svg:title/>
          <svg:desc/>
          <text:p text:style-name="a979" text:class-names="" text:cond-style-name=""><text:span text:style-name="a978" text:class-names="">Vorstellung von Nextcloud durch die Projektleiter (je nach Bedarf)</text:span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.49961in" svg:y1="3.42756in" svg:x2="0.82559in" svg:y2="3.42795in" draw:id="id250" draw:style-name="a982" draw:name="Gerader Verbinder 7">
          <svg:title/>
          <svg:desc/>
        </draw:connector>
        <draw:connector draw:type="line" svg:x1="3.17244in" svg:y1="3.42756in" svg:x2="3.60591in" svg:y2="3.42795in" draw:id="id251" draw:style-name="a984" draw:name="Gerader Verbinder 7">
          <svg:title/>
          <svg:desc/>
        </draw:connector>
        <draw:connector draw:type="line" svg:x1="4.58898in" svg:y1="3.42756in" svg:x2="5.02244in" svg:y2="3.42795in" draw:id="id252" draw:style-name="a986" draw:name="Gerader Verbinder 7">
          <svg:title/>
          <svg:desc/>
        </draw:connector>
        <draw:connector draw:type="line" svg:x1="6.00551in" svg:y1="3.42756in" svg:x2="6.43898in" svg:y2="3.42795in" draw:id="id253" draw:style-name="a988" draw:name="Gerader Verbinder 7">
          <svg:title/>
          <svg:desc/>
        </draw:connector>
        <draw:connector draw:type="line" svg:x1="7.42244in" svg:y1="3.42756in" svg:x2="7.85591in" svg:y2="3.42795in" draw:id="id254" draw:style-name="a990" draw:name="Gerader Verbinder 7">
          <svg:title/>
          <svg:desc/>
        </draw:connector>
        <draw:connector draw:type="line" svg:x1="10.16732in" svg:y1="3.42756in" svg:x2="10.60079in" svg:y2="3.42795in" draw:id="id255" draw:style-name="a992" draw:name="Gerader Verbinder 7">
          <svg:title/>
          <svg:desc/>
        </draw:connector>
        <draw:custom-shape svg:x="2.62047in" svg:y="3.85433in" svg:width="1.24764in" svg:height="0.9752in" draw:id="id256" draw:style-name="a995" draw:name="Textfeld 34">
          <svg:title/>
          <svg:desc/>
          <text:p text:style-name="a994" text:class-names="" text:cond-style-name=""><text:span text:style-name="a993" text:class-names="">Detailliertere Präsentation zur Einführung von Nextcloud &amp; Besprechung Feedback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51378in" svg:y="4.27874in" svg:width="1.08307in" svg:height="0.57165in" draw:id="id257" draw:style-name="a1000" draw:name="Textfeld 37">
          <svg:title/>
          <svg:desc/>
          <text:p text:style-name="a997" text:class-names="" text:cond-style-name=""><text:span text:style-name="a996" text:class-names="">#2 |</text:span></text:p>
          <text:p text:style-name="a999" text:class-names="" text:cond-style-name=""><text:span text:style-name="a998" text:class-names="">Referats-leitungsunde</text:span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roup 34" draw:id="id258">
          <svg:title/>
          <svg:desc/>
          <draw:connector draw:type="line" svg:x1="2.62047in" svg:y1="3.70039in" svg:x2="2.62087in" svg:y2="4.80748in" draw:id="id274" draw:style-name="a1046" draw:name="Gerader Verbinder 26">
            <svg:title/>
            <svg:desc/>
          </draw:connector>
          <draw:custom-shape svg:x="2.32441in" svg:y="3.16181in" svg:width="0.59213in" svg:height="0.59213in" draw:id="id275" draw:style-name="a1049" draw:name="Oval 41">
            <svg:title/>
            <svg:desc/>
            <text:p text:style-name="a1048" text:class-names="" text:cond-style-name=""><text:span text:style-name="a1047" text:class-names=""/></text:p>
  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3 - ?f2"/>
              <draw:equation draw:name="f8" draw:formula="min(?f7, ?f6)"/>
              <draw:equation draw:name="f9" draw:formula="5419351 / 1725033"/>
              <draw:equation draw:name="f10" draw:formula="21600000"/>
              <draw:equation draw:name="f11" draw:formula="0"/>
              <draw:equation draw:name="f12" draw:formula="2700000 + ?f1"/>
              <draw:equation draw:name="f13" draw:formula="?f12 - ?f1"/>
              <draw:equation draw:name="f14" draw:formula="?f7 / 21600"/>
              <draw:equation draw:name="f15" draw:formula="?f6 / 21600"/>
              <draw:equation draw:name="f16" draw:formula="21600 * ?f7"/>
              <draw:equation draw:name="f17" draw:formula="21600 * ?f6"/>
              <draw:equation draw:name="f18" draw:formula="min(?f15, ?f14)"/>
              <draw:equation draw:name="f19" draw:formula="?f16 / ?f8"/>
              <draw:equation draw:name="f20" draw:formula="?f17 / ?f8"/>
              <draw:equation draw:name="f21" draw:formula="?f20 - ?f11"/>
              <draw:equation draw:name="f22" draw:formula="?f19 - ?f11"/>
              <draw:equation draw:name="f23" draw:formula="?f21 / 2"/>
              <draw:equation draw:name="f24" draw:formula="?f22 / 2"/>
              <draw:equation draw:name="f25" draw:formula="?f11 + ?f23"/>
              <draw:equation draw:name="f26" draw:formula="?f11 + ?f24"/>
              <draw:equation draw:name="f27" draw:formula="?f24 * ?f18"/>
              <draw:equation draw:name="f28" draw:formula="?f23 * ?f18"/>
              <draw:equation draw:name="f29" draw:formula="?f13 + ?f1"/>
              <draw:equation draw:name="f30" draw:formula="?f29 * ?f9 / ?f0"/>
              <draw:equation draw:name="f31" draw:formula="0 - ?f30"/>
              <draw:equation draw:name="f32" draw:formula="sin(?f31)"/>
              <draw:equation draw:name="f33" draw:formula="0 - ?f32"/>
              <draw:equation draw:name="f34" draw:formula="?f33"/>
              <draw:equation draw:name="f35" draw:formula="cos(?f31)"/>
              <draw:equation draw:name="f36" draw:formula="0 - ?f35"/>
              <draw:equation draw:name="f37" draw:formula="?f36"/>
              <draw:equation draw:name="f38" draw:formula="?f34 * ?f24"/>
              <draw:equation draw:name="f39" draw:formula="?f37 * ?f23"/>
              <draw:equation draw:name="f40" draw:formula="?f26 - ?f38"/>
              <draw:equation draw:name="f41" draw:formula="?f26 + ?f38"/>
              <draw:equation draw:name="f42" draw:formula="?f25 - ?f39"/>
              <draw:equation draw:name="f43" draw:formula="?f25 + ?f39"/>
              <draw:equation draw:name="f44" draw:formula="21550000 - ?f10"/>
              <draw:equation draw:name="f45" draw:formula="if(?f44, ?f10, 21550000)"/>
              <draw:equation draw:name="f46" draw:formula="-21550000 - ?f45"/>
              <draw:equation draw:name="f47" draw:formula="if(?f46, -21550000, ?f45)"/>
              <draw:equation draw:name="f48" draw:formula="?f0 + ?f47"/>
              <draw:equation draw:name="f49" draw:formula="?f0 + ?f1"/>
              <draw:equation draw:name="f50" draw:formula="?f49 * ?f9 / ?f0"/>
              <draw:equation draw:name="f51" draw:formula="0 - ?f50"/>
              <draw:equation draw:name="f52" draw:formula="cos(?f51)"/>
              <draw:equation draw:name="f53" draw:formula="0 - ?f52"/>
              <draw:equation draw:name="f54" draw:formula="?f53 * ?f27"/>
              <draw:equation draw:name="f55" draw:formula="sin(?f51)"/>
              <draw:equation draw:name="f56" draw:formula="0 - ?f55"/>
              <draw:equation draw:name="f57" draw:formula="?f56 * ?f28"/>
              <draw:equation draw:name="f58" draw:formula="sqrt(?f54 * ?f54 + ?f57 * ?f57 + 0 * 0)"/>
              <draw:equation draw:name="f59" draw:formula="?f27 * ?f28 / ?f58"/>
              <draw:equation draw:name="f60" draw:formula="?f56 * ?f59"/>
              <draw:equation draw:name="f61" draw:formula="?f11 - ?f60"/>
              <draw:equation draw:name="f62" draw:formula="?f53 * ?f59"/>
              <draw:equation draw:name="f63" draw:formula="?f25 - ?f62"/>
              <draw:equation draw:name="f64" draw:formula="?f61 - ?f27"/>
              <draw:equation draw:name="f65" draw:formula="?f63 - ?f28"/>
              <draw:equation draw:name="f66" draw:formula="?f61 + ?f27"/>
              <draw:equation draw:name="f67" draw:formula="?f63 + ?f28"/>
              <draw:equation draw:name="f68" draw:formula="?f48 + ?f1"/>
              <draw:equation draw:name="f69" draw:formula="?f68 * ?f9 / ?f0"/>
              <draw:equation draw:name="f70" draw:formula="0 - ?f69"/>
              <draw:equation draw:name="f71" draw:formula="cos(?f70)"/>
              <draw:equation draw:name="f72" draw:formula="0 - ?f71"/>
              <draw:equation draw:name="f73" draw:formula="?f72 * ?f27"/>
              <draw:equation draw:name="f74" draw:formula="sin(?f70)"/>
              <draw:equation draw:name="f75" draw:formula="0 - ?f74"/>
              <draw:equation draw:name="f76" draw:formula="?f75 * ?f28"/>
              <draw:equation draw:name="f77" draw:formula="sqrt(?f73 * ?f73 + ?f76 * ?f76 + 0 * 0)"/>
              <draw:equation draw:name="f78" draw:formula="?f27 * ?f28 / ?f77"/>
              <draw:equation draw:name="f79" draw:formula="?f75 * ?f78"/>
              <draw:equation draw:name="f80" draw:formula="?f61 + ?f79"/>
              <draw:equation draw:name="f81" draw:formula="?f72 * ?f78"/>
              <draw:equation draw:name="f82" draw:formula="?f63 + ?f81"/>
              <draw:equation draw:name="f83" draw:formula="if(?f47, ?f11, ?f64)"/>
              <draw:equation draw:name="f84" draw:formula="if(?f47, ?f25, ?f65)"/>
              <draw:equation draw:name="f85" draw:formula="if(?f47, ?f11, ?f66)"/>
              <draw:equation draw:name="f86" draw:formula="if(?f47, ?f25, ?f67)"/>
              <draw:equation draw:name="f87" draw:formula="if(?f47, ?f64, ?f80)"/>
              <draw:equation draw:name="f88" draw:formula="if(?f47, ?f65, ?f82)"/>
              <draw:equation draw:name="f89" draw:formula="if(?f47, ?f66, ?f80)"/>
              <draw:equation draw:name="f90" draw:formula="if(?f47, ?f67, ?f82)"/>
            </draw:enhanced-geometry>
          </draw:custom-shape>
        </draw:g>
        <draw:custom-shape svg:x="0.09724in" svg:y="1.99685in" svg:width="1.09606in" svg:height="0.43307in" draw:id="id259" draw:style-name="a1005" draw:name="Textfeld 35">
          <svg:title/>
          <svg:desc/>
          <text:p text:style-name="a1002" text:class-names="" text:cond-style-name=""><text:span text:style-name="a1001" text:class-names="">#1 |</text:span></text:p>
          <text:p text:style-name="a1004" text:class-names="" text:cond-style-name=""><text:span text:style-name="a1003" text:class-names="">Personal-versammlung</text:span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8.83898in" svg:y1="3.42756in" svg:x2="9.27244in" svg:y2="3.42795in" draw:id="id260" draw:style-name="a1007" draw:name="Gerader Verbinder 7">
          <svg:title/>
          <svg:desc/>
        </draw:connector>
        <draw:connector draw:type="line" svg:x1="1.75551in" svg:y1="3.42756in" svg:x2="2.18898in" svg:y2="3.42795in" draw:id="id261" draw:style-name="a1009" draw:name="Gerader Verbinder 7">
          <svg:title/>
          <svg:desc/>
        </draw:connector>
        <draw:custom-shape svg:x="1.99646in" svg:y="2.85354in" svg:width="1.24764in" svg:height="0.21614in" draw:id="id262" draw:style-name="a1012" draw:name="Textfeld 34">
          <svg:title/>
          <svg:desc/>
          <text:p text:style-name="a1011" text:class-names="" text:cond-style-name=""><text:span text:style-name="a1010" text:class-names="">12.02.2025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5866in" svg:y="3.7874in" svg:width="1.24764in" svg:height="0.21614in" draw:id="id263" draw:style-name="a1015" draw:name="Textfeld 34">
          <svg:title/>
          <svg:desc/>
          <text:p text:style-name="a1014" text:class-names="" text:cond-style-name=""><text:span text:style-name="a1013" text:class-names="">06.02.2025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43425in" svg:y="3.7874in" svg:width="1.24764in" svg:height="0.21614in" draw:id="id264" draw:style-name="a1018" draw:name="Textfeld 34">
          <svg:title/>
          <svg:desc/>
          <text:p text:style-name="a1017" text:class-names="" text:cond-style-name=""><text:span text:style-name="a1016" text:class-names="">~26.02.2025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31024in" svg:y="3.7874in" svg:width="1.24764in" svg:height="0.21614in" draw:id="id265" draw:style-name="a1021" draw:name="Textfeld 34">
          <svg:title/>
          <svg:desc/>
          <text:p text:style-name="a1020" text:class-names="" text:cond-style-name=""><text:span text:style-name="a1019" text:class-names="">07.03.2025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18622in" svg:y="3.7874in" svg:width="1.24764in" svg:height="0.21614in" draw:id="id266" draw:style-name="a1024" draw:name="Textfeld 34">
          <svg:title/>
          <svg:desc/>
          <text:p text:style-name="a1023" text:class-names="" text:cond-style-name=""><text:span text:style-name="a1022" text:class-names="">Ab Anfang 03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14646in" svg:y="5.33661in" svg:width="0.15709in" svg:height="0.15709in" draw:id="id267" draw:style-name="a1027" draw:name="Oval 89">
          <svg:title/>
          <svg:desc/>
          <text:p text:style-name="a1026" text:class-names="" text:cond-style-name=""><text:span text:style-name="a1025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9.14646in" svg:y="5.5626in" svg:width="0.15709in" svg:height="0.15709in" draw:id="id268" draw:style-name="a1030" draw:name="Oval 90">
          <svg:title/>
          <svg:desc/>
          <text:p text:style-name="a1029" text:class-names="" text:cond-style-name=""><text:span text:style-name="a1028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9.28346in" svg:y="5.31654in" svg:width="1.24764in" svg:height="0.19882in" draw:id="id269" draw:style-name="a1033" draw:name="Textfeld 34">
          <svg:title/>
          <svg:desc/>
          <text:p text:style-name="a1032" text:class-names="" text:cond-style-name=""><text:span text:style-name="a1031" text:class-names="">Für alle Mitarbeitende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28346in" svg:y="5.54213in" svg:width="1.5748in" svg:height="0.19882in" draw:id="id270" draw:style-name="a1036" draw:name="Textfeld 34">
          <svg:title/>
          <svg:desc/>
          <text:p text:style-name="a1035" text:class-names="" text:cond-style-name=""><text:span text:style-name="a1034" text:class-names="">Für ausgewählte MA / FK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87244in" svg:y="2.85354in" svg:width="1.24764in" svg:height="0.21614in" draw:id="id271" draw:style-name="a1039" draw:name="Textfeld 34">
          <svg:title/>
          <svg:desc/>
          <text:p text:style-name="a1038" text:class-names="" text:cond-style-name=""><text:span text:style-name="a1037" text:class-names="">~28.02.2025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74803in" svg:y="2.85354in" svg:width="1.24764in" svg:height="0.21614in" draw:id="id272" draw:style-name="a1042" draw:name="Textfeld 34">
          <svg:title/>
          <svg:desc/>
          <text:p text:style-name="a1041" text:class-names="" text:cond-style-name=""><text:span text:style-name="a1040" text:class-names="">Anfang 03?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0.3252in" svg:height="0.15118in" draw:id="id273" draw:style-name="a1045" draw:transform="translate(-0.1626in -0.07559in) rotate(-3.14159) translate(2.62087in 2.65945in)" draw:name="Isosceles Triangle 35">
          <svg:title/>
          <svg:desc/>
          <text:p text:style-name="a1044" text:class-names="" text:cond-style-name=""><text:span text:style-name="a1043" text:class-names=""/></text:p>
          <draw:enhanced-geometry xmlns:dr3d="urn:oasis:names:tc:opendocument:xmlns:dr3d:1.0" draw:path-stretchpoint-x="21600" draw:path-stretchpoint-y="21600" draw:type="non-primitive" svg:viewBox="0 0 21600 21600" draw:enhanced-path="M ?f7 ?f12 L ?f20 ?f7 ?f11 ?f12 Z N" draw:text-areas="?f19 ?f18 ?f21 ?f12" draw:glue-points="?f20 ?f7 ?f19 ?f18 ?f7 ?f12 ?f20 ?f12 ?f11 ?f12 ?f21 ?f18" draw:glue-point-leaving-directions="-0, -0, -0, -0, -0, -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?f14 / 2"/>
            <draw:equation draw:name="f17" draw:formula="?f14 * ?f8"/>
            <draw:equation draw:name="f18" draw:formula="?f7 + ?f15"/>
            <draw:equation draw:name="f19" draw:formula="?f17 / 200000"/>
            <draw:equation draw:name="f20" draw:formula="?f17 / 100000"/>
            <draw:equation draw:name="f21" draw:formula="?f19 + ?f16"/>
          </draw:enhanced-geometry>
        </draw:custom-shape>
        <presentation:notes draw:style-name="a1071">
          <draw:frame draw:id="id278" draw:style-name="a1056" draw:name="PlaceHolder 3" svg:x="0in" svg:y="0in" svg:width="3.5878in" svg:height="0.58425in">
            <draw:text-box>
              <text:p text:style-name="a1055" text:class-names="" text:cond-style-name=""><text:span text:style-name="a1054" text:class-names="">&lt;Kopfzeile&gt;</text:span></text:p>
            </draw:text-box>
            <svg:title/>
            <svg:desc/>
          </draw:frame>
          <draw:frame draw:id="id279" draw:style-name="a1059" draw:name="PlaceHolder 4" svg:x="4.67953in" svg:y="0in" svg:width="3.5878in" svg:height="0.58425in">
            <draw:text-box>
              <text:p text:style-name="a1058" text:class-names="" text:cond-style-name=""><text:span text:style-name="a1057" text:class-names="">&lt;Datum/Uhrzeit&gt;</text:span></text:p>
            </draw:text-box>
            <svg:title/>
            <svg:desc/>
          </draw:frame>
          <draw:frame draw:id="id280" draw:style-name="a1062" draw:name="PlaceHolder 5" svg:x="0in" svg:y="11.10827in" svg:width="3.5878in" svg:height="0.58425in">
            <draw:text-box>
              <text:p text:style-name="a1061" text:class-names="" text:cond-style-name=""><text:span text:style-name="a1060" text:class-names="">&lt;Fußzeile&gt;</text:span></text:p>
            </draw:text-box>
            <svg:title/>
            <svg:desc/>
          </draw:frame>
          <draw:frame draw:id="id281" draw:style-name="a1065" draw:name="PlaceHolder 6" svg:x="4.67953in" svg:y="11.10827in" svg:width="3.5878in" svg:height="0.58425in">
            <draw:text-box>
              <text:p text:style-name="a1064" text:class-names="" text:cond-style-name=""><text:span text:style-name="a1063" text:class-names=""><text:page-number style:num-format="1" text:fixed="false"/></text:span></text:p>
            </draw:text-box>
            <svg:title/>
            <svg:desc/>
          </draw:frame>
          <draw:page-thumbnail draw:page-number="10" svg:x="3.65451in" svg:y="0.77604in" svg:width="3.71875in" svg:height="2.09201in" presentation:class="page" draw:id="id282" presentation:style-name="a1066" draw:name="PlaceHolder 1">
            <svg:title/>
            <svg:desc/>
          </draw:page-thumbnail>
          <draw:frame draw:id="id283" presentation:style-name="a1067" draw:name="PlaceHolder 2" svg:x="1.10236in" svg:y="2.98425in" svg:width="8.82244in" svg:height="2.44213in" presentation:class="notes" presentation:placeholder="true">
            <draw:text-box/>
            <svg:title/>
            <svg:desc/>
          </draw:frame>
          <draw:frame draw:id="id284" draw:style-name="a1070" draw:name="PlaceHolder 3" svg:x="6.24646in" svg:y="5.89055in" svg:width="4.77913in" svg:height="0.31024in">
            <draw:text-box>
              <text:p text:style-name="a1069" text:class-names="" text:cond-style-name=""><text:span text:style-name="a106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0" draw:style-name="a1072" draw:master-page-name="Master2-Layout2-blank-Titel-und-Inhalt" presentation:presentation-page-layout-name="Master2-PPL2" draw:id="Slide-266">
        <draw:custom-shape svg:x="4.57717in" svg:y="1.58346in" svg:width="1.63858in" svg:height="4.1874in" draw:id="id285" draw:style-name="a1075" draw:name="Rectangle 26">
          <svg:title/>
          <svg:desc/>
          <text:p text:style-name="a1074" text:class-names="" text:cond-style-name=""><text:span text:style-name="a107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52717in" svg:y="1.58346in" svg:width="1.63858in" svg:height="4.1874in" draw:id="id286" draw:style-name="a1078" draw:name="Rectangle 27">
          <svg:title/>
          <svg:desc/>
          <text:p text:style-name="a1077" text:class-names="" text:cond-style-name=""><text:span text:style-name="a10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47677in" svg:y="1.58346in" svg:width="1.63858in" svg:height="4.1874in" draw:id="id287" draw:style-name="a1081" draw:name="Rectangle 28">
          <svg:title/>
          <svg:desc/>
          <text:p text:style-name="a1080" text:class-names="" text:cond-style-name=""><text:span text:style-name="a107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62756in" svg:y="1.58346in" svg:width="1.63858in" svg:height="4.1874in" draw:id="id288" draw:style-name="a1084" draw:name="Rectangle 24">
          <svg:title/>
          <svg:desc/>
          <text:p text:style-name="a1083" text:class-names="" text:cond-style-name=""><text:span text:style-name="a10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89" presentation:style-name="a1087" draw:name="PlaceHolder 1" svg:x="0.51378in" svg:y="0.49606in" svg:width="9.99961in" svg:height="0.82677in" presentation:class="title" presentation:placeholder="false">
          <draw:text-box>
            <text:p text:style-name="a1086" text:class-names="" text:cond-style-name=""><text:span text:style-name="a1085" text:class-names="">Beispiel: Kommunikationsplan Einführung Nextcloud</text:span></text:p>
          </draw:text-box>
          <svg:title/>
          <svg:desc/>
        </draw:frame>
        <draw:custom-shape svg:x="0.53031in" svg:y="2.04488in" svg:width="9.84055in" svg:height="0.61772in" draw:id="id290" draw:style-name="a1090" draw:name="Rectangle 3">
          <svg:title/>
          <svg:desc/>
          <text:p text:style-name="a1089" text:class-names="" text:cond-style-name=""><text:span text:style-name="a10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402in" svg:y="2.04488in" svg:width="1.79252in" svg:height="0.61772in" draw:id="id291" draw:style-name="a1093" draw:name="Rectangle 4">
          <svg:title/>
          <svg:desc/>
          <text:p text:style-name="a1092" text:class-names="" text:cond-style-name=""><text:span text:style-name="a109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031in" svg:y="2.76299in" svg:width="9.84055in" svg:height="0.61772in" draw:id="id292" draw:style-name="a1096" draw:name="Rectangle 5">
          <svg:title/>
          <svg:desc/>
          <text:p text:style-name="a1095" text:class-names="" text:cond-style-name=""><text:span text:style-name="a109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402in" svg:y="2.76299in" svg:width="1.79252in" svg:height="0.61772in" draw:id="id293" draw:style-name="a1099" draw:name="Rectangle 6">
          <svg:title/>
          <svg:desc/>
          <text:p text:style-name="a1098" text:class-names="" text:cond-style-name=""><text:span text:style-name="a10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031in" svg:y="3.4815in" svg:width="9.84055in" svg:height="0.61772in" draw:id="id294" draw:style-name="a1102" draw:name="Rectangle 7">
          <svg:title/>
          <svg:desc/>
          <text:p text:style-name="a1101" text:class-names="" text:cond-style-name=""><text:span text:style-name="a110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402in" svg:y="3.4815in" svg:width="1.79252in" svg:height="0.61772in" draw:id="id295" draw:style-name="a1105" draw:name="Rectangle 8">
          <svg:title/>
          <svg:desc/>
          <text:p text:style-name="a1104" text:class-names="" text:cond-style-name=""><text:span text:style-name="a11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031in" svg:y="4.19961in" svg:width="9.84055in" svg:height="0.61772in" draw:id="id296" draw:style-name="a1108" draw:name="Rectangle 9">
          <svg:title/>
          <svg:desc/>
          <text:p text:style-name="a1107" text:class-names="" text:cond-style-name=""><text:span text:style-name="a11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402in" svg:y="4.19961in" svg:width="1.79252in" svg:height="0.61772in" draw:id="id297" draw:style-name="a1111" draw:name="Rectangle 10">
          <svg:title/>
          <svg:desc/>
          <text:p text:style-name="a1110" text:class-names="" text:cond-style-name=""><text:span text:style-name="a11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17in" svg:y="4.91772in" svg:width="9.84055in" svg:height="0.61772in" draw:id="id298" draw:style-name="a1114" draw:name="Rectangle 11">
          <svg:title/>
          <svg:desc/>
          <text:p text:style-name="a1113" text:class-names="" text:cond-style-name=""><text:span text:style-name="a11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402in" svg:y="4.91772in" svg:width="1.79252in" svg:height="0.61772in" draw:id="id299" draw:style-name="a1117" draw:name="Rectangle 12">
          <svg:title/>
          <svg:desc/>
          <text:p text:style-name="a1116" text:class-names="" text:cond-style-name=""><text:span text:style-name="a111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75866in" svg:y="1.69803in" svg:width="1.31575in" svg:height="0.28583in" draw:id="id300" draw:style-name="a1120" draw:name="Rectangle 21">
          <svg:title/>
          <svg:desc/>
          <text:p text:style-name="a1119" text:class-names="" text:cond-style-name=""><text:span text:style-name="a1118" text:class-names="">Format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68819in" svg:y="1.69803in" svg:width="1.31575in" svg:height="0.28583in" draw:id="id301" draw:style-name="a1123" draw:name="Rectangle 22">
          <svg:title/>
          <svg:desc/>
          <text:p text:style-name="a1122" text:class-names="" text:cond-style-name=""><text:span text:style-name="a1121" text:class-names="">Inhalte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73858in" svg:y="1.69803in" svg:width="1.31575in" svg:height="0.28583in" draw:id="id302" draw:style-name="a1126" draw:name="Rectangle 20">
          <svg:title/>
          <svg:desc/>
          <text:p text:style-name="a1125" text:class-names="" text:cond-style-name=""><text:span text:style-name="a1124" text:class-names="">Zielsetzung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63819in" svg:y="1.69803in" svg:width="1.31575in" svg:height="0.28583in" draw:id="id303" draw:style-name="a1129" draw:name="Rectangle 23">
          <svg:title/>
          <svg:desc/>
          <text:p text:style-name="a1128" text:class-names="" text:cond-style-name=""><text:span text:style-name="a1127" text:class-names="">Zeitpunkt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7622in" svg:y="1.69803in" svg:width="1.31575in" svg:height="0.28583in" draw:id="id304" draw:style-name="a1132" draw:name="Rectangle 25">
          <svg:title/>
          <svg:desc/>
          <text:p text:style-name="a1131" text:class-names="" text:cond-style-name=""><text:span text:style-name="a1130" text:class-names="">Zielgruppe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62756in" svg:y="2.04488in" svg:width="1.63858in" svg:height="0.61772in" draw:id="id305" draw:style-name="a1138" draw:name="Rectangle 29">
          <svg:title/>
          <svg:desc/>
          <text:list text:style-name="a1137">
            <text:list-item>
              <text:p text:style-name="a1136" text:class-names="" text:cond-style-name=""><text:span text:style-name="a1133" text:class-names="">Gezielte<text:s text:c="1"/></text:span><text:span text:style-name="a1134" text:class-names="">Informations-E-Mail</text:span><text:span text:style-name="a1135" text:class-names=""><text:s text:c="1"/>zum Start mit Nextcloud (z.B. durch Projektleitung)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62756in" svg:y="3.4815in" svg:width="1.63858in" svg:height="0.61772in" draw:id="id306" draw:style-name="a1143" draw:name="Rectangle 33">
          <svg:title/>
          <svg:desc/>
          <text:list text:style-name="a1142">
            <text:list-item>
              <text:p text:style-name="a1141" text:class-names="" text:cond-style-name=""><text:span text:style-name="a1139" text:class-names="">Newsletter EM<text:s text:c="1"/></text:span><text:span text:style-name="a1140" text:class-names="">(enthält Infos zu LibreOffice, Nextcloud und OX)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62756in" svg:y="4.19961in" svg:width="1.63858in" svg:height="0.61772in" draw:id="id307" draw:style-name="a1148" draw:name="Rectangle 34">
          <svg:title/>
          <svg:desc/>
          <text:list text:style-name="a1147">
            <text:list-item>
              <text:p text:style-name="a1146" text:class-names="" text:cond-style-name=""><text:span text:style-name="a1144" text:class-names="">Personalversammlung<text:s text:c="1"/></text:span><text:span text:style-name="a1145" text:class-names="">(im Rahmen des Gesamtüberblicks OSS)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69567in" svg:y="4.91772in" svg:width="1.50197in" svg:height="0.61772in" draw:id="id308" draw:style-name="a1152" draw:name="Rectangle 35">
          <svg:title/>
          <svg:desc/>
          <text:list text:style-name="a1151">
            <text:list-item>
              <text:p text:style-name="a1150" text:class-names="" text:cond-style-name=""><text:span text:style-name="a1149" text:class-names="">Kommunikations-plattform des Ministeriums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62756in" svg:y="2.76299in" svg:width="1.63858in" svg:height="0.61772in" draw:id="id309" draw:style-name="a1157" draw:name="Rectangle 36">
          <svg:title/>
          <svg:desc/>
          <text:list text:style-name="a1156">
            <text:list-item>
              <text:p text:style-name="a1155" text:class-names="" text:cond-style-name=""><text:span text:style-name="a1153" text:class-names="">Vorstellung Nextcloud<text:s text:c="1"/></text:span><text:span text:style-name="a1154" text:class-names="">in Leitungsrunden der Abteilungen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57717in" svg:y="2.04488in" svg:width="1.63858in" svg:height="0.61772in" draw:id="id310" draw:style-name="a1161" draw:name="Rectangle 37">
          <svg:title/>
          <svg:desc/>
          <text:list text:style-name="a1160">
            <text:list-item>
              <text:p text:style-name="a1159" text:class-names="" text:cond-style-name=""><text:span text:style-name="a1158" text:class-names="">Vermittlung aller organisatorischen &amp; techn. Informationen für den Anfang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57717in" svg:y="3.4878in" svg:width="1.63858in" svg:height="0.61772in" draw:id="id311" draw:style-name="a1167" draw:name="Rectangle 38">
          <svg:title/>
          <svg:desc/>
          <text:list text:style-name="a1164">
            <text:list-item>
              <text:p text:style-name="a1163" text:class-names="" text:cond-style-name=""><text:span text:style-name="a1162" text:class-names="">Allg. Info zur Einführung Nextcloud im Ministerium</text:span></text:p>
            </text:list-item>
          </text:list>
          <text:p text:style-name="a1166" text:class-names="" text:cond-style-name=""><text:span text:style-name="a116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57717in" svg:y="4.20591in" svg:width="1.63858in" svg:height="0.61772in" draw:id="id312" draw:style-name="a1171" draw:name="Rectangle 39">
          <svg:title/>
          <svg:desc/>
          <text:list text:style-name="a1170">
            <text:list-item>
              <text:p text:style-name="a1169" text:class-names="" text:cond-style-name=""><text:span text:style-name="a1168" text:class-names="">Informieren, dass Nextcloud Vorteile bietet und sehr zeitnah verfügbar ist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57717in" svg:y="4.92402in" svg:width="1.63858in" svg:height="0.61772in" draw:id="id313" draw:style-name="a1175" draw:name="Rectangle 40">
          <svg:title/>
          <svg:desc/>
          <text:list text:style-name="a1174">
            <text:list-item>
              <text:p text:style-name="a1173" text:class-names="" text:cond-style-name=""><text:span text:style-name="a1172" text:class-names="">Alle Informationen und wichtigen Verlinkungen zu Nextcloud auf einem Blick, kontinuierliche Updates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57717in" svg:y="2.76929in" svg:width="1.63858in" svg:height="0.61772in" draw:id="id314" draw:style-name="a1179" draw:name="Rectangle 41">
          <svg:title/>
          <svg:desc/>
          <text:list text:style-name="a1178">
            <text:list-item>
              <text:p text:style-name="a1177" text:class-names="" text:cond-style-name=""><text:span text:style-name="a1176" text:class-names="">Allg. Info zur Einführung Nextcloud im Ministerium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56102in" svg:y="2.04488in" svg:width="1.57008in" svg:height="0.61772in" draw:id="id315" draw:style-name="a1189" draw:name="Rectangle 42">
          <svg:title/>
          <svg:desc/>
          <text:list text:style-name="a1182">
            <text:list-item>
              <text:p text:style-name="a1181" text:class-names="" text:cond-style-name=""><text:span text:style-name="a1180" text:class-names="">Info Go-Live</text:span></text:p>
            </text:list-item>
          </text:list>
          <text:list text:style-name="a1185">
            <text:list-item>
              <text:p text:style-name="a1184" text:class-names="" text:cond-style-name=""><text:span text:style-name="a1183" text:class-names="">Link zum System</text:span></text:p>
            </text:list-item>
          </text:list>
          <text:list text:style-name="a1188">
            <text:list-item>
              <text:p text:style-name="a1187" text:class-names="" text:cond-style-name=""><text:span text:style-name="a1186" text:class-names="">Schulungen &amp; Hinweise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59528in" svg:y="3.41811in" svg:width="1.50197in" svg:height="0.61772in" draw:id="id316" draw:style-name="a1196" draw:name="Rectangle 43">
          <svg:title/>
          <svg:desc/>
          <text:list text:style-name="a1192">
            <text:list-item>
              <text:p text:style-name="a1191" text:class-names="" text:cond-style-name=""><text:span text:style-name="a1190" text:class-names="">Vorteile und Funktionen von Nextcloud</text:span></text:p>
            </text:list-item>
          </text:list>
          <text:list text:style-name="a1195">
            <text:list-item>
              <text:p text:style-name="a1194" text:class-names="" text:cond-style-name=""><text:span text:style-name="a1193" text:class-names="">Infos Rollout im Ministerium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59528in" svg:y="4.20591in" svg:width="1.50197in" svg:height="0.61772in" draw:id="id317" draw:style-name="a1200" draw:name="Rectangle 44">
          <svg:title/>
          <svg:desc/>
          <text:list text:style-name="a1199">
            <text:list-item>
              <text:p text:style-name="a1198" text:class-names="" text:cond-style-name=""><text:span text:style-name="a1197" text:class-names="">Kurze Zusammenfassung Nextcloud im Ministerium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59528in" svg:y="4.92402in" svg:width="1.50197in" svg:height="0.61772in" draw:id="id318" draw:style-name="a1207" draw:name="Rectangle 45">
          <svg:title/>
          <svg:desc/>
          <text:list text:style-name="a1203">
            <text:list-item>
              <text:p text:style-name="a1202" text:class-names="" text:cond-style-name=""><text:span text:style-name="a1201" text:class-names="">Alle Infos zu Nextcloud</text:span></text:p>
            </text:list-item>
          </text:list>
          <text:list text:style-name="a1206">
            <text:list-item>
              <text:p text:style-name="a1205" text:class-names="" text:cond-style-name=""><text:span text:style-name="a1204" text:class-names="">Links zu Schulungen, weiteren Unterlagen etc.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52717in" svg:y="2.72638in" svg:width="1.63858in" svg:height="0.61772in" draw:id="id319" draw:style-name="a1214" draw:name="Rectangle 46">
          <svg:title/>
          <svg:desc/>
          <text:list text:style-name="a1210">
            <text:list-item>
              <text:p text:style-name="a1209" text:class-names="" text:cond-style-name=""><text:span text:style-name="a1208" text:class-names="">Vorteile und Funktionen von Nextcloud, Infos für FK</text:span></text:p>
            </text:list-item>
          </text:list>
          <text:list text:style-name="a1213">
            <text:list-item>
              <text:p text:style-name="a1212" text:class-names="" text:cond-style-name=""><text:span text:style-name="a1211" text:class-names="">Überblick Rollout Ministerium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47677in" svg:y="2.03858in" svg:width="1.63858in" svg:height="0.61772in" draw:id="id320" draw:style-name="a1218" draw:name="Rectangle 47">
          <svg:title/>
          <svg:desc/>
          <text:list text:style-name="a1217">
            <text:list-item>
              <text:p text:style-name="a1216" text:class-names="" text:cond-style-name=""><text:span text:style-name="a1215" text:class-names="">Kurz vor und mit „Go-Live“ von Nextcloud in den jeweiligen Abteilungen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4488in" svg:y="3.4748in" svg:width="1.50197in" svg:height="0.61772in" draw:id="id321" draw:style-name="a1222" draw:name="Rectangle 48">
          <svg:title/>
          <svg:desc/>
          <text:list text:style-name="a1221">
            <text:list-item>
              <text:p text:style-name="a1220" text:class-names="" text:cond-style-name=""><text:span text:style-name="a1219" text:class-names="">Konkretes Datum nennen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4488in" svg:y="4.19291in" svg:width="1.50197in" svg:height="0.61772in" draw:id="id322" draw:style-name="a1226" draw:name="Rectangle 49">
          <svg:title/>
          <svg:desc/>
          <text:list text:style-name="a1225">
            <text:list-item>
              <text:p text:style-name="a1224" text:class-names="" text:cond-style-name=""><text:span text:style-name="a1223" text:class-names="">Konkretes Datum nennen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4488in" svg:y="4.91102in" svg:width="1.50197in" svg:height="0.61772in" draw:id="id323" draw:style-name="a1230" draw:name="Rectangle 50">
          <svg:title/>
          <svg:desc/>
          <text:list text:style-name="a1229">
            <text:list-item>
              <text:p text:style-name="a1228" text:class-names="" text:cond-style-name=""><text:span text:style-name="a1227" text:class-names="">Konkretes Datum nennen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4488in" svg:y="2.71339in" svg:width="1.57008in" svg:height="0.61772in" draw:id="id324" draw:style-name="a1237" draw:name="Rectangle 51">
          <svg:title/>
          <svg:desc/>
          <text:list text:style-name="a1233">
            <text:list-item>
              <text:p text:style-name="a1232" text:class-names="" text:cond-style-name=""><text:span text:style-name="a1231" text:class-names="">Anfangszeitraum für Pilotabteilung</text:span></text:p>
            </text:list-item>
          </text:list>
          <text:list text:style-name="a1236">
            <text:list-item>
              <text:p text:style-name="a1235" text:class-names="" text:cond-style-name=""><text:span text:style-name="a1234" text:class-names="">Anfangszeitraum weiteren Abteilungen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6811in" svg:y="2.22913in" svg:width="1.6874in" svg:height="0.24961in" draw:id="id325" draw:style-name="a1240" draw:name="Rectangle 52">
          <svg:title/>
          <svg:desc/>
          <text:p text:style-name="a1239" text:class-names="" text:cond-style-name=""><text:span text:style-name="a1238" text:class-names="">Neue NutzerInnen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6811in" svg:y="2.94724in" svg:width="1.6874in" svg:height="0.24961in" draw:id="id326" draw:style-name="a1243" draw:name="Rectangle 53">
          <svg:title/>
          <svg:desc/>
          <text:p text:style-name="a1242" text:class-names="" text:cond-style-name=""><text:span text:style-name="a1241" text:class-names="">Führungskräfte des Ministeriums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6811in" svg:y="3.65866in" svg:width="1.6874in" svg:height="0.24961in" draw:id="id327" draw:style-name="a1246" draw:name="Rectangle 54">
          <svg:title/>
          <svg:desc/>
          <text:p text:style-name="a1245" text:class-names="" text:cond-style-name=""><text:span text:style-name="a1244" text:class-names="">Alle Mitarbeitenden des Ministeriums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6811in" svg:y="4.38976in" svg:width="1.6874in" svg:height="0.24961in" draw:id="id328" draw:style-name="a1249" draw:name="Rectangle 55">
          <svg:title/>
          <svg:desc/>
          <text:p text:style-name="a1248" text:class-names="" text:cond-style-name=""><text:span text:style-name="a1247" text:class-names="">Alle Mitarbeitenden des Ministeriums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6811in" svg:y="5.09528in" svg:width="1.6874in" svg:height="0.24961in" draw:id="id329" draw:style-name="a1252" draw:name="Rectangle 56">
          <svg:title/>
          <svg:desc/>
          <text:p text:style-name="a1251" text:class-names="" text:cond-style-name=""><text:span text:style-name="a1250" text:class-names="">Alle Mitarbeitenden des Ministeriums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270">
          <draw:frame draw:id="id330" draw:style-name="a1255" draw:name="PlaceHolder 3" svg:x="0in" svg:y="0in" svg:width="3.5878in" svg:height="0.58425in">
            <draw:text-box>
              <text:p text:style-name="a1254" text:class-names="" text:cond-style-name=""><text:span text:style-name="a1253" text:class-names="">&lt;Kopfzeile&gt;</text:span></text:p>
            </draw:text-box>
            <svg:title/>
            <svg:desc/>
          </draw:frame>
          <draw:frame draw:id="id331" draw:style-name="a1258" draw:name="PlaceHolder 4" svg:x="4.67953in" svg:y="0in" svg:width="3.5878in" svg:height="0.58425in">
            <draw:text-box>
              <text:p text:style-name="a1257" text:class-names="" text:cond-style-name=""><text:span text:style-name="a1256" text:class-names="">&lt;Datum/Uhrzeit&gt;</text:span></text:p>
            </draw:text-box>
            <svg:title/>
            <svg:desc/>
          </draw:frame>
          <draw:frame draw:id="id332" draw:style-name="a1261" draw:name="PlaceHolder 5" svg:x="0in" svg:y="11.10827in" svg:width="3.5878in" svg:height="0.58425in">
            <draw:text-box>
              <text:p text:style-name="a1260" text:class-names="" text:cond-style-name=""><text:span text:style-name="a1259" text:class-names="">&lt;Fußzeile&gt;</text:span></text:p>
            </draw:text-box>
            <svg:title/>
            <svg:desc/>
          </draw:frame>
          <draw:frame draw:id="id333" draw:style-name="a1264" draw:name="PlaceHolder 6" svg:x="4.67953in" svg:y="11.10827in" svg:width="3.5878in" svg:height="0.58425in">
            <draw:text-box>
              <text:p text:style-name="a1263" text:class-names="" text:cond-style-name=""><text:span text:style-name="a1262" text:class-names=""><text:page-number style:num-format="1" text:fixed="false"/></text:span></text:p>
            </draw:text-box>
            <svg:title/>
            <svg:desc/>
          </draw:frame>
          <draw:page-thumbnail draw:page-number="11" svg:x="3.65451in" svg:y="0.77604in" svg:width="3.71875in" svg:height="2.09201in" presentation:class="page" draw:id="id334" presentation:style-name="a1265" draw:name="PlaceHolder 1">
            <svg:title/>
            <svg:desc/>
          </draw:page-thumbnail>
          <draw:frame draw:id="id335" presentation:style-name="a1266" draw:name="PlaceHolder 2" svg:x="1.10236in" svg:y="2.98425in" svg:width="8.82244in" svg:height="2.44213in" presentation:class="notes" presentation:placeholder="true">
            <draw:text-box/>
            <svg:title/>
            <svg:desc/>
          </draw:frame>
          <draw:frame draw:id="id336" draw:style-name="a1269" draw:name="PlaceHolder 3" svg:x="6.24646in" svg:y="5.89055in" svg:width="4.77913in" svg:height="0.31024in">
            <draw:text-box>
              <text:p text:style-name="a1268" text:class-names="" text:cond-style-name=""><text:span text:style-name="a1267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elfolie">
      <presentation:placeholder presentation:object="title" svg:x="0.51378in" svg:y="0.49606in" svg:width="9.99961in" svg:height="0.82677in"/>
      <presentation:placeholder presentation:object="subtitle" svg:x="0.51378in" svg:y="1.77283in" svg:width="9.99961in" svg:height="3.86693in"/>
      <presentation:placeholder presentation:object="outline" svg:x="0.55118in" svg:y="1.45079in" svg:width="9.92441in" svg:height="3.59646in"/>
    </style:presentation-page-layout>
    <style:presentation-page-layout style:name="Master2-PPL1" style:display-name="Titel und Inhalt">
      <presentation:placeholder presentation:object="title" svg:x="0.51378in" svg:y="0.49606in" svg:width="9.99961in" svg:height="0.82677in"/>
      <presentation:placeholder presentation:object="subtitle" svg:x="0.51378in" svg:y="1.77283in" svg:width="9.99961in" svg:height="3.86693in"/>
      <presentation:placeholder presentation:object="outline" svg:x="0.55118in" svg:y="1.45079in" svg:width="9.92441in" svg:height="3.59646in"/>
    </style:presentation-page-layout>
    <style:presentation-page-layout style:name="Master2-PPL2" style:display-name="Titel und Inhalt">
      <presentation:placeholder presentation:object="title" svg:x="0.55118in" svg:y="0.24724in" svg:width="9.92441in" svg:height="1.03504in"/>
      <presentation:placeholder presentation:object="outline" svg:x="0.55118in" svg:y="1.45079in" svg:width="9.92441in" svg:height="3.59646in"/>
    </style:presentation-page-layout>
    <style:presentation-page-layout style:name="Master3-PPL1" style:display-name="Titelfolie_5f_">
      <presentation:placeholder presentation:object="title" svg:x="0.51378in" svg:y="0.49606in" svg:width="9.99961in" svg:height="0.82677in"/>
      <presentation:placeholder presentation:object="subtitle" svg:x="0.51378in" svg:y="1.77283in" svg:width="9.99961in" svg:height="3.86693in"/>
      <presentation:placeholder presentation:object="outline" svg:x="0.55118in" svg:y="1.45079in" svg:width="9.92441in" svg:height="3.59646in"/>
    </style:presentation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marker draw:name="a983" svg:viewBox="0 0 20 30" svg:d="m10 0-10 30h20z"/>
    <draw:marker draw:name="a466" svg:viewBox="0 0 20 30" svg:d="m10 0-10 30h20z"/>
    <draw:marker draw:name="a1006" svg:viewBox="0 0 20 30" svg:d="m10 0-10 30h20z"/>
    <draw:marker draw:name="a467" svg:viewBox="0 0 20 30" svg:d="m10 0-10 30h20z"/>
    <draw:marker draw:name="a985" svg:viewBox="0 0 20 30" svg:d="m10 0-10 30h20z"/>
    <draw:marker draw:name="a991" svg:viewBox="0 0 20 30" svg:d="m10 0-10 30h20z"/>
    <draw:marker draw:name="a1008" svg:viewBox="0 0 20 30" svg:d="m10 0-10 30h20z"/>
    <draw:marker draw:name="a987" svg:viewBox="0 0 20 30" svg:d="m10 0-10 30h20z"/>
    <draw:marker draw:name="a981" svg:viewBox="0 0 20 30" svg:d="m10 0-10 30h20z"/>
    <draw:marker draw:name="a989" svg:viewBox="0 0 20 30" svg:d="m10 0-10 30h20z"/>
    <draw:stroke-dash draw:name="a465" draw:style="rect" draw:dots1="1" draw:dots1-length="0.0122in" draw:distance="0.0122in"/>
    <draw:stroke-dash draw:name="a738" draw:style="rect" draw:dots1="1" draw:dots1-length="0.00236in" draw:distance="0.00236in"/>
    <draw:stroke-dash draw:name="a598" draw:style="rect" draw:dots1="1" draw:dots1-length="0.00236in" draw:distance="0.00236in"/>
    <draw:stroke-dash draw:name="a670" draw:style="rect" draw:dots1="1" draw:dots1-length="0.00236in" draw:distance="0.00236in"/>
    <draw:stroke-dash draw:name="a535" draw:style="rect" draw:dots1="1" draw:dots1-length="0.00236in" draw:distance="0.00236in"/>
  </office:styles>
  <office:automatic-styles>
    <style:page-layout style:name="pageLayout1">
      <style:page-layout-properties fo:page-width="11.02778in" fo:page-height="6.20139in" style:print-orientation="landscape" style:register-truth-ref-style-name=""/>
    </style:page-layout>
    <style:page-layout style:name="pageLayout2">
      <style:page-layout-properties fo:page-width="11.02778in" fo:page-height="6.20139in" style:print-orientation="landscape" style:register-truth-ref-style-name=""/>
    </style:page-layout>
    <style:page-layout style:name="pageLayout3">
      <style:page-layout-properties fo:page-width="11.02778in" fo:page-height="6.20139in" style:print-orientation="landscape" style:register-truth-ref-style-name=""/>
    </style:page-layout>
    <style:style style:family="paragraph" style:name="a9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9">
      <style:graphic-properties fo:wrap-option="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44444in" style:font-size-asian="0.44444in" style:font-size-complex="0.44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8">
      <style:paragraph-properties fo:line-height="135%" fo:text-align="center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81">
      <style:graphic-properties draw:fill="none" draw:stroke="non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83">
      <style:paragraph-properties fo:line-height="100%" fo:text-align="left" style:tab-stop-distance="1in" fo:margin-left="0.23622in" fo:margin-right="0in" fo:text-indent="-0.2362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1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2f4f7" draw:opacity="100%" draw:stroke="none" draw:auto-grow-width="false" draw:auto-grow-height="false"/>
      <style:paragraph-properties style:font-independent-line-spacing="false" style:writing-mode="lr-tb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">
      <style:graphic-properties fo:wrap-option="no-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DejaVu Sans" style:font-family-generic="roman" style:font-pitch="variable" style:font-pitch-asian="variable" style:font-pitch-complex="variable" fo:font-size="0.61111in" style:font-size-asian="0.61111in" style:font-size-complex="0.6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0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0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1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DejaVu Sans" style:font-family-generic="roman" style:font-pitch="variable" style:font-pitch-asian="variable" style:font-pitch-complex="variable" fo:font-size="0.44444in" style:font-size-asian="0.44444in" style:font-size-complex="0.44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19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2">
      <style:paragraph-properties fo:line-height="100%" fo:text-align="left" style:tab-stop-distance="1in" fo:margin-left="0.47244in" fo:margin-right="0in" fo:text-indent="-0.35433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15">
      <style:graphic-properties draw:fill="none" draw:stroke="non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17">
      <style:paragraph-properties fo:line-height="100%" fo:text-align="left" style:tab-stop-distance="1in" fo:margin-left="0.23622in" fo:margin-right="0in" fo:text-indent="-0.2362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3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2f4f7" draw:opacity="100%" draw:stroke="none" draw:auto-grow-width="false" draw:auto-grow-height="false"/>
      <style:paragraph-properties style:font-independent-line-spacing="false" style:writing-mode="lr-tb"/>
    </style:style>
    <style:style style:family="text" style:name="a23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8">
      <style:graphic-properties fo:wrap-option="no-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wrap" fo:padding-top="0.04134in" fo:padding-bottom="0.04134in" fo:padding-left="0.08268in" fo:padding-right="0.08268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52778in" style:font-size-asian="0.52778in" style:font-size-complex="0.52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8333in" style:font-size-asian="0.18333in" style:font-size-complex="0.1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8">
      <style:paragraph-properties fo:line-height="135%" fo:text-align="left" style:tab-stop-distance="1in" fo:margin-left="0.47244in" fo:margin-right="0in" fo:text-indent="-0.35433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4">
      <style:graphic-properties fo:wrap-option="wrap" fo:padding-top="0.04134in" fo:padding-bottom="0.04134in" fo:padding-left="0.08268in" fo:padding-right="0.08268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text" style:name="a2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52778in" style:font-size-asian="0.52778in" style:font-size-complex="0.52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DejaVu Sans" style:font-family-generic="roman" style:font-pitch="variable" style:font-pitch-asian="variable" style:font-pitch-complex="variable" fo:font-size="0.44444in" style:font-size-asian="0.44444in" style:font-size-complex="0.44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247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1">
      <style:paragraph-properties fo:line-height="135%" fo:text-align="left" style:tab-stop-distance="1in" fo:margin-left="0.47244in" fo:margin-right="0in" fo:text-indent="-0.35433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8333in" style:font-size-asian="0.18333in" style:font-size-complex="0.1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49">
      <style:paragraph-properties fo:line-height="135%" fo:text-align="left" style:tab-stop-distance="1in" fo:margin-left="0.47244in" fo:margin-right="0in" fo:text-indent="-0.35433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8333in" style:font-size-asian="0.18333in" style:font-size-complex="0.1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04">
      <style:graphic-properties draw:fill="none" draw:stroke="none"/>
    </style:style>
    <style:style style:family="paragraph" style:name="a21">
      <style:paragraph-properties fo:line-height="135%" fo:text-align="left" style:tab-stop-distance="1in" fo:margin-left="0.94488in" fo:margin-right="0in" fo:text-indent="-0.35433in" fo:margin-top="0.1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6">
      <style:paragraph-properties fo:line-height="100%" fo:text-align="left" style:tab-stop-distance="1in" fo:margin-left="0.23622in" fo:margin-right="0in" fo:text-indent="-0.2362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8333in" style:font-size-asian="0.18333in" style:font-size-complex="0.1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">
      <style:paragraph-properties fo:line-height="135%" fo:text-align="left" style:tab-stop-distance="1in" fo:margin-left="1.41732in" fo:margin-right="0in" fo:text-indent="-0.31496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8333in" style:font-size-asian="0.18333in" style:font-size-complex="0.1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7">
      <style:paragraph-properties fo:line-height="135%" fo:text-align="left" style:tab-stop-distance="1in" fo:margin-left="1.88976in" fo:margin-right="0in" fo:text-indent="-0.23622in" fo:margin-top="0.0784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5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8333in" style:font-size-asian="0.18333in" style:font-size-complex="0.1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2">
      <style:paragraph-properties fo:line-height="135%" fo:text-align="left" style:tab-stop-distance="1in" fo:margin-left="0.94488in" fo:margin-right="0in" fo:text-indent="-0.35433in" fo:margin-top="0.1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8333in" style:font-size-asian="0.18333in" style:font-size-complex="0.1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5">
      <style:paragraph-properties fo:line-height="135%" fo:text-align="left" style:tab-stop-distance="1in" fo:margin-left="1.41732in" fo:margin-right="0in" fo:text-indent="-0.31496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8333in" style:font-size-asian="0.18333in" style:font-size-complex="0.1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135%" fo:text-align="left" style:tab-stop-distance="1in" fo:margin-left="1.88976in" fo:margin-right="0in" fo:text-indent="-0.23622in" fo:margin-top="0.0784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">
      <style:paragraph-properties fo:line-height="135%" fo:text-align="left" style:tab-stop-distance="1in" fo:margin-left="2.3622in" fo:margin-right="0in" fo:text-indent="-0.23622in" fo:margin-top="0.039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">
      <style:paragraph-properties fo:line-height="135%" fo:text-align="left" style:tab-stop-distance="1in" fo:margin-left="2.83465in" fo:margin-right="0in" fo:text-indent="-0.23622in" fo:margin-top="0.039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1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">
      <style:paragraph-properties fo:line-height="135%" fo:text-align="left" style:tab-stop-distance="1in" fo:margin-left="3.30709in" fo:margin-right="0in" fo:text-indent="-0.23622in" fo:margin-top="0.039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0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61">
      <style:paragraph-properties fo:line-height="135%" fo:text-align="left" style:tab-stop-distance="1in" fo:margin-left="2.3622in" fo:margin-right="0in" fo:text-indent="-0.23622in" fo:margin-top="0.039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64">
      <style:paragraph-properties fo:line-height="135%" fo:text-align="left" style:tab-stop-distance="1in" fo:margin-left="2.83465in" fo:margin-right="0in" fo:text-indent="-0.23622in" fo:margin-top="0.039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1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67">
      <style:paragraph-properties fo:line-height="135%" fo:text-align="left" style:tab-stop-distance="1in" fo:margin-left="3.30709in" fo:margin-right="0in" fo:text-indent="-0.23622in" fo:margin-top="0.039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24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2f4f7" draw:opacity="100%" draw:stroke="none" draw:auto-grow-width="false" draw:auto-grow-height="false"/>
      <style:paragraph-properties style:font-independent-line-spacing="false" style:writing-mode="lr-tb"/>
    </style:style>
    <style:style style:family="text" style:name="a40">
      <style:text-properties fo:font-variant="normal" fo:text-transform="none" fo:color="#000080" style:text-line-through-type="none" style:text-line-through-style="none" style:text-line-through-width="auto" style:text-line-through-color="font-color" style:text-position="0% 100%" fo:font-family="Aptos" style:font-family-generic="swiss" style:font-pitch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08333in" style:font-size-asian="0.08333in" style:font-size-complex="0.0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7">
      <style:graphic-properties fo:wrap-option="no-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38889in" style:font-size-asian="0.38889in" style:font-size-complex="0.38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draw:fill="none" draw:stroke="none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72">
      <style:paragraph-properties fo:line-height="100%" fo:text-align="left" style:tab-stop-distance="1in" fo:margin-left="0.23622in" fo:margin-right="0in" fo:text-indent="-0.2362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resentation" style:name="a2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1in" fo:margin-left="0.47244in" fo:margin-right="0in" fo:text-indent="-0.35433in" fo:margin-top="0.13889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50">
      <style:graphic-properties fo:wrap-option="no-wrap" fo:padding-top="0.05in" fo:padding-bottom="0.05in" fo:padding-left="0.1in" fo:padding-right="0.1in" draw:textarea-vertical-align="middle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paragraph" style:name="a135">
      <style:paragraph-properties fo:line-height="100%" fo:text-align="left" style:tab-stop-distance="1in" fo:margin-left="0.94488in" fo:margin-right="0in" fo:text-indent="-0.35433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draw:fill="none" draw:stroke="non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3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3">
      <style:paragraph-properties fo:line-height="100%" fo:text-align="left" style:tab-stop-distance="1in" fo:margin-left="0.23622in" fo:margin-right="0in" fo:text-indent="-0.2362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left" style:tab-stop-distance="1in" fo:margin-left="1.41732in" fo:margin-right="0in" fo:text-indent="-0.31496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2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4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30556in" style:font-size-asian="0.30556in" style:font-size-complex="0.30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3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61111in" style:font-size-asian="0.61111in" style:font-size-complex="0.6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2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44444in" style:font-size-asian="0.44444in" style:font-size-complex="0.44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44">
      <style:graphic-properties draw:fill="none" draw:stroke="non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35%" fo:text-align="center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6">
      <style:paragraph-properties fo:line-height="100%" fo:text-align="left" style:tab-stop-distance="1in" fo:margin-left="0.23622in" fo:margin-right="0in" fo:text-indent="-0.2362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DejaVu Sans" style:font-family-generic="roman" style:font-pitch="variable" style:font-pitch-asian="variable" style:font-pitch-complex="variable" fo:font-size="0.44444in" style:font-size-asian="0.44444in" style:font-size-complex="0.44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135%" fo:text-align="left" style:tab-stop-distance="1in" fo:margin-left="0.47244in" fo:margin-right="0in" fo:text-indent="-0.35433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90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2f4f7" draw:opacity="100%" draw:stroke="none" draw:auto-grow-width="false" draw:auto-grow-height="false"/>
      <style:paragraph-properties style:font-independent-line-spacing="false" style:writing-mode="lr-tb"/>
    </style:style>
    <style:style style:family="text" style:name="a29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3">
      <style:graphic-properties fo:wrap-option="no-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96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0">
      <style:graphic-properties draw:fill="none" draw:stroke="non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9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2">
      <style:paragraph-properties fo:line-height="100%" fo:text-align="left" style:tab-stop-distance="1in" fo:margin-left="0.23622in" fo:margin-right="0in" fo:text-indent="-0.2362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9">
      <style:graphic-properties fo:wrap-option="wrap" fo:padding-top="0.04134in" fo:padding-bottom="0.04134in" fo:padding-left="0.08268in" fo:padding-right="0.08268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1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2f4f7" draw:opacity="100%" draw:stroke="none" draw:auto-grow-width="false" draw:auto-grow-height="false"/>
      <style:paragraph-properties style:font-independent-line-spacing="fals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">
      <style:graphic-properties fo:wrap-option="no-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DejaVu Sans" style:font-family-complex="DejaVu Sans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4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2f4f7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81">
      <style:graphic-properties fo:wrap-option="wrap" fo:padding-top="0.04134in" fo:padding-bottom="0.04134in" fo:padding-left="0.08268in" fo:padding-right="0.08268in" draw:textarea-vertical-align="middle" draw:textarea-horizontal-align="left" draw:fill="solid" draw:fill-color="#003064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3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2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80" style:text-line-through-type="none" style:text-line-through-style="none" style:text-line-through-width="auto" style:text-line-through-color="font-color" style:text-position="0% 100%" fo:font-family="Aptos" style:font-family-generic="swiss" style:font-pitch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3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67">
      <style:graphic-properties fo:wrap-option="no-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327">
      <style:drawing-page-properties draw:fill="non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08333in" style:font-size-asian="0.08333in" style:font-size-complex="0.08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38889in" style:font-size-asian="0.38889in" style:font-size-complex="0.38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4921in" fo:padding-bottom="0.04921in" fo:padding-left="0.09843in" fo:padding-right="0.09843in" draw:textarea-vertical-align="middle" draw:textarea-horizontal-align="left" draw:fill="solid" draw:fill-color="#f2f4f7" draw:opacity="100%" draw:stroke="none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Arial" style:font-family-asian="DejaVu Sans" style:font-family-complex="DejaVu Sans" style:font-family-generic="roman" style:font-pitch="variable" style:font-pitch-asian="variable" style:font-pitch-complex="variable" fo:font-size="0.12639in" style:font-size-asian="0.12639in" style:font-size-complex="0.1263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no-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1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61111in" style:font-size-asian="0.61111in" style:font-size-complex="0.6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33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7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presentation" style:name="a333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4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44444in" style:font-size-asian="0.44444in" style:font-size-complex="0.44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100%" fo:text-align="center" style:tab-stop-distance="1in" fo:margin-left="0in" fo:margin-right="0in" fo:text-indent="0in" fo:margin-top="0.13889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6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93">
      <style:graphic-properties fo:wrap-option="no-wrap" fo:padding-top="0.05in" fo:padding-bottom="0.05in" fo:padding-left="0.1in" fo:padding-right="0.1in" draw:textarea-vertical-align="middle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336">
      <style:graphic-properties fo:wrap-option="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7">
      <style:text-properties fo:font-variant="normal" fo:text-transform="none" fo:color="#003064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DejaVu Sans" style:font-family-generic="roman" style:font-pitch="variable" style:font-pitch-asian="variable" style:font-pitch-complex="variable" fo:font-size="0.44444in" style:font-size-asian="0.44444in" style:font-size-complex="0.44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61111in" style:font-size-asian="0.61111in" style:font-size-complex="0.61111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Microsoft YaHei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100%" fo:text-align="left" style:tab-stop-distance="1in" fo:margin-left="0.47244in" fo:margin-right="0in" fo:text-indent="-0.35433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36">
      <text:list-level-style-bullet text:level="1" text:bullet-char="–">
        <style:list-level-properties text:space-before="0.11811in" text:min-label-width="0.35433in"/>
        <style:text-properties fo:font-family="Open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Open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OpenSymbol" fo:font-size="75%"/>
      </text:list-level-style-bullet>
      <text:list-level-style-bullet text:level="4" text:bullet-char="–">
        <style:list-level-properties text:space-before="1.39567in" text:min-label-width="0.35433in"/>
        <style:text-properties fo:font-family="OpenSymbol" fo:font-size="75%"/>
      </text:list-level-style-bullet>
      <text:list-level-style-bullet text:level="5" text:bullet-char="–">
        <style:list-level-properties text:space-before="1.89567in" text:min-label-width="0.35433in"/>
        <style:text-properties fo:font-family="OpenSymbol" fo:font-size="75%"/>
      </text:list-level-style-bullet>
      <text:list-level-style-bullet text:level="6" text:bullet-char="–">
        <style:list-level-properties text:space-before="2.39567in" text:min-label-width="0.35433in"/>
        <style:text-properties fo:font-family="OpenSymbol" fo:font-size="75%"/>
      </text:list-level-style-bullet>
      <text:list-level-style-bullet text:level="7" text:bullet-char="–">
        <style:list-level-properties text:space-before="2.89567in" text:min-label-width="0.35433in"/>
        <style:text-properties fo:font-family="OpenSymbol" fo:font-size="75%"/>
      </text:list-level-style-bullet>
      <text:list-level-style-bullet text:level="8" text:bullet-char="–">
        <style:list-level-properties text:space-before="3.39567in" text:min-label-width="0.35433in"/>
        <style:text-properties fo:font-family="OpenSymbol" fo:font-size="75%"/>
      </text:list-level-style-bullet>
      <text:list-level-style-bullet text:level="9" text:bullet-char="–">
        <style:list-level-properties text:space-before="3.89567in" text:min-label-width="0.35433in"/>
        <style:text-properties fo:font-family="OpenSymbol" fo:font-size="75%"/>
      </text:list-level-style-bullet>
    </text:list-style>
    <text:list-style style:name="a268">
      <text:list-level-style-bullet text:level="1" text:bullet-char="●">
        <style:list-level-properties text:space-before="0.23622in" text:min-label-width="0.23622in"/>
        <style:text-properties fo:font-family="Open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Open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Open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Open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OpenSymbol" fo:font-size="45%"/>
      </text:list-level-style-bullet>
      <text:list-level-style-bullet text:level="6" text:bullet-char="●">
        <style:list-level-properties text:space-before="2.59843in" text:min-label-width="0.23622in"/>
        <style:text-properties fo:font-family="OpenSymbol" fo:font-size="45%"/>
      </text:list-level-style-bullet>
      <text:list-level-style-bullet text:level="7" text:bullet-char="●">
        <style:list-level-properties text:space-before="3.07087in" text:min-label-width="0.23622in"/>
        <style:text-properties fo:font-family="OpenSymbol" fo:font-size="45%"/>
      </text:list-level-style-bullet>
      <text:list-level-style-bullet text:level="8" text:bullet-char="●">
        <style:list-level-properties text:space-before="3.51378in" text:min-label-width="0.23622in"/>
        <style:text-properties fo:font-family="OpenSymbol" fo:font-size="45%"/>
      </text:list-level-style-bullet>
      <text:list-level-style-bullet text:level="9" text:bullet-char="●">
        <style:list-level-properties text:space-before="4.01378in" text:min-label-width="0.23622in"/>
        <style:text-properties fo:font-family="OpenSymbol" fo:font-size="45%"/>
      </text:list-level-style-bullet>
    </text:list-style>
    <text:list-style style:name="a139">
      <text:list-level-style-bullet text:level="1" text:bullet-char="●">
        <style:list-level-properties text:space-before="0.15748in" text:min-label-width="0.31496in"/>
        <style:text-properties fo:font-family="Open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Open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OpenSymbol" fo:font-size="45%"/>
      </text:list-level-style-bullet>
      <text:list-level-style-bullet text:level="4" text:bullet-char="●">
        <style:list-level-properties text:space-before="1.43504in" text:min-label-width="0.31496in"/>
        <style:text-properties fo:font-family="OpenSymbol" fo:font-size="45%"/>
      </text:list-level-style-bullet>
      <text:list-level-style-bullet text:level="5" text:bullet-char="●">
        <style:list-level-properties text:space-before="1.93504in" text:min-label-width="0.31496in"/>
        <style:text-properties fo:font-family="OpenSymbol" fo:font-size="45%"/>
      </text:list-level-style-bullet>
      <text:list-level-style-bullet text:level="6" text:bullet-char="●">
        <style:list-level-properties text:space-before="2.43504in" text:min-label-width="0.31496in"/>
        <style:text-properties fo:font-family="OpenSymbol" fo:font-size="45%"/>
      </text:list-level-style-bullet>
      <text:list-level-style-bullet text:level="7" text:bullet-char="●">
        <style:list-level-properties text:space-before="2.93504in" text:min-label-width="0.31496in"/>
        <style:text-properties fo:font-family="OpenSymbol" fo:font-size="45%"/>
      </text:list-level-style-bullet>
      <text:list-level-style-bullet text:level="8" text:bullet-char="●">
        <style:list-level-properties text:space-before="3.43504in" text:min-label-width="0.31496in"/>
        <style:text-properties fo:font-family="OpenSymbol" fo:font-size="45%"/>
      </text:list-level-style-bullet>
      <text:list-level-style-bullet text:level="9" text:bullet-char="●">
        <style:list-level-properties text:space-before="3.93504in" text:min-label-width="0.31496in"/>
        <style:text-properties fo:font-family="OpenSymbol" fo:font-size="45%"/>
      </text:list-level-style-bullet>
    </text:list-style>
    <text:list-style style:name="a22">
      <text:list-level-style-bullet text:level="1" text:bullet-char="–">
        <style:list-level-properties text:space-before="0.11811in" text:min-label-width="0.35433in"/>
        <style:text-properties fo:font-family="Open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Open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Open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Open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OpenSymbol" fo:font-size="75%"/>
      </text:list-level-style-bullet>
      <text:list-level-style-bullet text:level="6" text:bullet-char="–">
        <style:list-level-properties text:space-before="2.48031in" text:min-label-width="0.35433in"/>
        <style:text-properties fo:font-family="OpenSymbol" fo:font-size="75%"/>
      </text:list-level-style-bullet>
      <text:list-level-style-bullet text:level="7" text:bullet-char="–">
        <style:list-level-properties text:space-before="2.95276in" text:min-label-width="0.35433in"/>
        <style:text-properties fo:font-family="OpenSymbol" fo:font-size="75%"/>
      </text:list-level-style-bullet>
      <text:list-level-style-bullet text:level="8" text:bullet-char="–">
        <style:list-level-properties text:space-before="3.39567in" text:min-label-width="0.35433in"/>
        <style:text-properties fo:font-family="OpenSymbol" fo:font-size="75%"/>
      </text:list-level-style-bullet>
      <text:list-level-style-bullet text:level="9" text:bullet-char="–">
        <style:list-level-properties text:space-before="3.89567in" text:min-label-width="0.35433in"/>
        <style:text-properties fo:font-family="OpenSymbol" fo:font-size="75%"/>
      </text:list-level-style-bullet>
    </text:list-style>
    <text:list-style style:name="a213">
      <text:list-level-style-bullet text:level="1" text:bullet-char="●">
        <style:list-level-properties text:space-before="0.11811in" text:min-label-width="0.35433in"/>
        <style:text-properties fo:font-family="Open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Open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OpenSymbol" fo:font-size="45%"/>
      </text:list-level-style-bullet>
      <text:list-level-style-bullet text:level="4" text:bullet-char="●">
        <style:list-level-properties text:space-before="1.39567in" text:min-label-width="0.35433in"/>
        <style:text-properties fo:font-family="OpenSymbol" fo:font-size="45%"/>
      </text:list-level-style-bullet>
      <text:list-level-style-bullet text:level="5" text:bullet-char="●">
        <style:list-level-properties text:space-before="1.89567in" text:min-label-width="0.35433in"/>
        <style:text-properties fo:font-family="OpenSymbol" fo:font-size="45%"/>
      </text:list-level-style-bullet>
      <text:list-level-style-bullet text:level="6" text:bullet-char="●">
        <style:list-level-properties text:space-before="2.39567in" text:min-label-width="0.35433in"/>
        <style:text-properties fo:font-family="OpenSymbol" fo:font-size="45%"/>
      </text:list-level-style-bullet>
      <text:list-level-style-bullet text:level="7" text:bullet-char="●">
        <style:list-level-properties text:space-before="2.89567in" text:min-label-width="0.35433in"/>
        <style:text-properties fo:font-family="OpenSymbol" fo:font-size="45%"/>
      </text:list-level-style-bullet>
      <text:list-level-style-bullet text:level="8" text:bullet-char="●">
        <style:list-level-properties text:space-before="3.39567in" text:min-label-width="0.35433in"/>
        <style:text-properties fo:font-family="OpenSymbol" fo:font-size="45%"/>
      </text:list-level-style-bullet>
      <text:list-level-style-bullet text:level="9" text:bullet-char="●">
        <style:list-level-properties text:space-before="3.89567in" text:min-label-width="0.35433in"/>
        <style:text-properties fo:font-family="OpenSymbol" fo:font-size="45%"/>
      </text:list-level-style-bullet>
    </text:list-style>
    <text:list-style style:name="a19">
      <text:list-level-style-bullet text:level="1" text:bullet-char="●">
        <style:list-level-properties text:space-before="0.11811in" text:min-label-width="0.35433in"/>
        <style:text-properties fo:font-family="Open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Open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Open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Open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OpenSymbol" fo:font-size="45%"/>
      </text:list-level-style-bullet>
      <text:list-level-style-bullet text:level="6" text:bullet-char="●">
        <style:list-level-properties text:space-before="2.48031in" text:min-label-width="0.35433in"/>
        <style:text-properties fo:font-family="OpenSymbol" fo:font-size="45%"/>
      </text:list-level-style-bullet>
      <text:list-level-style-bullet text:level="7" text:bullet-char="●">
        <style:list-level-properties text:space-before="2.95276in" text:min-label-width="0.35433in"/>
        <style:text-properties fo:font-family="OpenSymbol" fo:font-size="45%"/>
      </text:list-level-style-bullet>
      <text:list-level-style-bullet text:level="8" text:bullet-char="●">
        <style:list-level-properties text:space-before="3.39567in" text:min-label-width="0.35433in"/>
        <style:text-properties fo:font-family="OpenSymbol" fo:font-size="45%"/>
      </text:list-level-style-bullet>
      <text:list-level-style-bullet text:level="9" text:bullet-char="●">
        <style:list-level-properties text:space-before="3.89567in" text:min-label-width="0.35433in"/>
        <style:text-properties fo:font-family="OpenSymbol" fo:font-size="45%"/>
      </text:list-level-style-bullet>
    </text:list-style>
    <text:list-style style:name="a31">
      <text:list-level-style-bullet text:level="1" text:bullet-char="●">
        <style:list-level-properties text:space-before="0.23622in" text:min-label-width="0.23622in"/>
        <style:text-properties fo:font-family="Open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Open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Open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Open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OpenSymbol" fo:font-size="45%"/>
      </text:list-level-style-bullet>
      <text:list-level-style-bullet text:level="6" text:bullet-char="●">
        <style:list-level-properties text:space-before="2.59843in" text:min-label-width="0.23622in"/>
        <style:text-properties fo:font-family="OpenSymbol" fo:font-size="45%"/>
      </text:list-level-style-bullet>
      <text:list-level-style-bullet text:level="7" text:bullet-char="●">
        <style:list-level-properties text:space-before="3.07087in" text:min-label-width="0.23622in"/>
        <style:text-properties fo:font-family="OpenSymbol" fo:font-size="45%"/>
      </text:list-level-style-bullet>
      <text:list-level-style-bullet text:level="8" text:bullet-char="●">
        <style:list-level-properties text:space-before="3.51378in" text:min-label-width="0.23622in"/>
        <style:text-properties fo:font-family="OpenSymbol" fo:font-size="45%"/>
      </text:list-level-style-bullet>
      <text:list-level-style-bullet text:level="9" text:bullet-char="●">
        <style:list-level-properties text:space-before="4.01378in" text:min-label-width="0.23622in"/>
        <style:text-properties fo:font-family="OpenSymbol" fo:font-size="45%"/>
      </text:list-level-style-bullet>
    </text:list-style>
    <text:list-style style:name="a25">
      <text:list-level-style-bullet text:level="1" text:bullet-char="●">
        <style:list-level-properties text:space-before="0.15748in" text:min-label-width="0.31496in"/>
        <style:text-properties fo:font-family="Open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Open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Open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Open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OpenSymbol" fo:font-size="45%"/>
      </text:list-level-style-bullet>
      <text:list-level-style-bullet text:level="6" text:bullet-char="●">
        <style:list-level-properties text:space-before="2.51969in" text:min-label-width="0.31496in"/>
        <style:text-properties fo:font-family="OpenSymbol" fo:font-size="45%"/>
      </text:list-level-style-bullet>
      <text:list-level-style-bullet text:level="7" text:bullet-char="●">
        <style:list-level-properties text:space-before="2.99213in" text:min-label-width="0.31496in"/>
        <style:text-properties fo:font-family="OpenSymbol" fo:font-size="45%"/>
      </text:list-level-style-bullet>
      <text:list-level-style-bullet text:level="8" text:bullet-char="●">
        <style:list-level-properties text:space-before="3.43504in" text:min-label-width="0.31496in"/>
        <style:text-properties fo:font-family="OpenSymbol" fo:font-size="45%"/>
      </text:list-level-style-bullet>
      <text:list-level-style-bullet text:level="9" text:bullet-char="●">
        <style:list-level-properties text:space-before="3.93504in" text:min-label-width="0.31496in"/>
        <style:text-properties fo:font-family="OpenSymbol" fo:font-size="45%"/>
      </text:list-level-style-bullet>
    </text:list-style>
    <text:list-style style:name="a28">
      <text:list-level-style-bullet text:level="1" text:bullet-char="–">
        <style:list-level-properties text:space-before="0.23622in" text:min-label-width="0.23622in"/>
        <style:text-properties fo:font-family="Open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Open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Open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Open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OpenSymbol" fo:font-size="75%"/>
      </text:list-level-style-bullet>
      <text:list-level-style-bullet text:level="6" text:bullet-char="–">
        <style:list-level-properties text:space-before="2.59843in" text:min-label-width="0.23622in"/>
        <style:text-properties fo:font-family="OpenSymbol" fo:font-size="75%"/>
      </text:list-level-style-bullet>
      <text:list-level-style-bullet text:level="7" text:bullet-char="–">
        <style:list-level-properties text:space-before="3.07087in" text:min-label-width="0.23622in"/>
        <style:text-properties fo:font-family="OpenSymbol" fo:font-size="75%"/>
      </text:list-level-style-bullet>
      <text:list-level-style-bullet text:level="8" text:bullet-char="–">
        <style:list-level-properties text:space-before="3.51378in" text:min-label-width="0.23622in"/>
        <style:text-properties fo:font-family="OpenSymbol" fo:font-size="75%"/>
      </text:list-level-style-bullet>
      <text:list-level-style-bullet text:level="9" text:bullet-char="–">
        <style:list-level-properties text:space-before="4.01378in" text:min-label-width="0.23622in"/>
        <style:text-properties fo:font-family="OpenSymbol" fo:font-size="75%"/>
      </text:list-level-style-bullet>
    </text:list-style>
    <text:list-style style:name="a34">
      <text:list-level-style-bullet text:level="1" text:bullet-char="●">
        <style:list-level-properties text:space-before="0.23622in" text:min-label-width="0.23622in"/>
        <style:text-properties fo:font-family="Open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Open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Open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Open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OpenSymbol" fo:font-size="45%"/>
      </text:list-level-style-bullet>
      <text:list-level-style-bullet text:level="6" text:bullet-char="●">
        <style:list-level-properties text:space-before="2.59843in" text:min-label-width="0.23622in"/>
        <style:text-properties fo:font-family="OpenSymbol" fo:font-size="45%"/>
      </text:list-level-style-bullet>
      <text:list-level-style-bullet text:level="7" text:bullet-char="●">
        <style:list-level-properties text:space-before="3.07087in" text:min-label-width="0.23622in"/>
        <style:text-properties fo:font-family="OpenSymbol" fo:font-size="45%"/>
      </text:list-level-style-bullet>
      <text:list-level-style-bullet text:level="8" text:bullet-char="●">
        <style:list-level-properties text:space-before="3.51378in" text:min-label-width="0.23622in"/>
        <style:text-properties fo:font-family="OpenSymbol" fo:font-size="45%"/>
      </text:list-level-style-bullet>
      <text:list-level-style-bullet text:level="9" text:bullet-char="●">
        <style:list-level-properties text:space-before="4.01378in" text:min-label-width="0.23622in"/>
        <style:text-properties fo:font-family="OpenSymbol" fo:font-size="45%"/>
      </text:list-level-style-bullet>
    </text:list-style>
    <text:list-style style:name="a102">
      <text:list-level-style-bullet text:level="1" text:bullet-char="●">
        <style:list-level-properties text:space-before="0.11811in" text:min-label-width="0.35433in"/>
        <style:text-properties fo:font-family="Open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Open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Open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Open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OpenSymbol" fo:font-size="45%"/>
      </text:list-level-style-bullet>
      <text:list-level-style-bullet text:level="6" text:bullet-char="●">
        <style:list-level-properties text:space-before="2.48031in" text:min-label-width="0.35433in"/>
        <style:text-properties fo:font-family="OpenSymbol" fo:font-size="45%"/>
      </text:list-level-style-bullet>
      <text:list-level-style-bullet text:level="7" text:bullet-char="●">
        <style:list-level-properties text:space-before="2.95276in" text:min-label-width="0.35433in"/>
        <style:text-properties fo:font-family="OpenSymbol" fo:font-size="45%"/>
      </text:list-level-style-bullet>
      <text:list-level-style-bullet text:level="8" text:bullet-char="●">
        <style:list-level-properties text:space-before="3.39567in" text:min-label-width="0.35433in"/>
        <style:text-properties fo:font-family="OpenSymbol" fo:font-size="45%"/>
      </text:list-level-style-bullet>
      <text:list-level-style-bullet text:level="9" text:bullet-char="●">
        <style:list-level-properties text:space-before="3.89567in" text:min-label-width="0.35433in"/>
        <style:text-properties fo:font-family="OpenSymbol" fo:font-size="45%"/>
      </text:list-level-style-bullet>
    </text:list-style>
    <text:list-style style:name="a37">
      <text:list-level-style-bullet text:level="1" text:bullet-char="●">
        <style:list-level-properties text:space-before="0.23622in" text:min-label-width="0.23622in"/>
        <style:text-properties fo:font-family="Open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Open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Open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Open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OpenSymbol" fo:font-size="45%"/>
      </text:list-level-style-bullet>
      <text:list-level-style-bullet text:level="6" text:bullet-char="●">
        <style:list-level-properties text:space-before="2.59843in" text:min-label-width="0.23622in"/>
        <style:text-properties fo:font-family="OpenSymbol" fo:font-size="45%"/>
      </text:list-level-style-bullet>
      <text:list-level-style-bullet text:level="7" text:bullet-char="●">
        <style:list-level-properties text:space-before="3.07087in" text:min-label-width="0.23622in"/>
        <style:text-properties fo:font-family="OpenSymbol" fo:font-size="45%"/>
      </text:list-level-style-bullet>
      <text:list-level-style-bullet text:level="8" text:bullet-char="●">
        <style:list-level-properties text:space-before="3.51378in" text:min-label-width="0.23622in"/>
        <style:text-properties fo:font-family="OpenSymbol" fo:font-size="45%"/>
      </text:list-level-style-bullet>
      <text:list-level-style-bullet text:level="9" text:bullet-char="●">
        <style:list-level-properties text:space-before="4.01378in" text:min-label-width="0.23622in"/>
        <style:text-properties fo:font-family="OpenSymbol" fo:font-size="45%"/>
      </text:list-level-style-bullet>
    </text:list-style>
    <text:list-style style:name="a250">
      <text:list-level-style-bullet text:level="1" text:bullet-char="●">
        <style:list-level-properties text:space-before="0.11811in" text:min-label-width="0.35433in"/>
        <style:text-properties fo:font-family="Open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Open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Open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Open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OpenSymbol" fo:font-size="45%"/>
      </text:list-level-style-bullet>
      <text:list-level-style-bullet text:level="6" text:bullet-char="●">
        <style:list-level-properties text:space-before="2.48031in" text:min-label-width="0.35433in"/>
        <style:text-properties fo:font-family="OpenSymbol" fo:font-size="45%"/>
      </text:list-level-style-bullet>
      <text:list-level-style-bullet text:level="7" text:bullet-char="●">
        <style:list-level-properties text:space-before="2.95276in" text:min-label-width="0.35433in"/>
        <style:text-properties fo:font-family="OpenSymbol" fo:font-size="45%"/>
      </text:list-level-style-bullet>
      <text:list-level-style-bullet text:level="8" text:bullet-char="●">
        <style:list-level-properties text:space-before="3.39567in" text:min-label-width="0.35433in"/>
        <style:text-properties fo:font-family="OpenSymbol" fo:font-size="45%"/>
      </text:list-level-style-bullet>
      <text:list-level-style-bullet text:level="9" text:bullet-char="●">
        <style:list-level-properties text:space-before="3.89567in" text:min-label-width="0.35433in"/>
        <style:text-properties fo:font-family="OpenSymbol" fo:font-size="45%"/>
      </text:list-level-style-bullet>
    </text:list-style>
    <text:list-style style:name="a179">
      <text:list-level-style-bullet text:level="1" text:bullet-char="●">
        <style:list-level-properties text:space-before="0.11811in" text:min-label-width="0.35433in"/>
        <style:text-properties fo:font-family="Open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Open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OpenSymbol" fo:font-size="45%"/>
      </text:list-level-style-bullet>
      <text:list-level-style-bullet text:level="4" text:bullet-char="●">
        <style:list-level-properties text:space-before="1.39567in" text:min-label-width="0.35433in"/>
        <style:text-properties fo:font-family="OpenSymbol" fo:font-size="45%"/>
      </text:list-level-style-bullet>
      <text:list-level-style-bullet text:level="5" text:bullet-char="●">
        <style:list-level-properties text:space-before="1.89567in" text:min-label-width="0.35433in"/>
        <style:text-properties fo:font-family="OpenSymbol" fo:font-size="45%"/>
      </text:list-level-style-bullet>
      <text:list-level-style-bullet text:level="6" text:bullet-char="●">
        <style:list-level-properties text:space-before="2.39567in" text:min-label-width="0.35433in"/>
        <style:text-properties fo:font-family="OpenSymbol" fo:font-size="45%"/>
      </text:list-level-style-bullet>
      <text:list-level-style-bullet text:level="7" text:bullet-char="●">
        <style:list-level-properties text:space-before="2.89567in" text:min-label-width="0.35433in"/>
        <style:text-properties fo:font-family="OpenSymbol" fo:font-size="45%"/>
      </text:list-level-style-bullet>
      <text:list-level-style-bullet text:level="8" text:bullet-char="●">
        <style:list-level-properties text:space-before="3.39567in" text:min-label-width="0.35433in"/>
        <style:text-properties fo:font-family="OpenSymbol" fo:font-size="45%"/>
      </text:list-level-style-bullet>
      <text:list-level-style-bullet text:level="9" text:bullet-char="●">
        <style:list-level-properties text:space-before="3.89567in" text:min-label-width="0.35433in"/>
        <style:text-properties fo:font-family="OpenSymbol" fo:font-size="45%"/>
      </text:list-level-style-bullet>
    </text:list-style>
    <text:list-style style:name="a253">
      <text:list-level-style-bullet text:level="1" text:bullet-char="–">
        <style:list-level-properties text:space-before="0.11811in" text:min-label-width="0.35433in"/>
        <style:text-properties fo:font-family="Open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Open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Open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Open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OpenSymbol" fo:font-size="75%"/>
      </text:list-level-style-bullet>
      <text:list-level-style-bullet text:level="6" text:bullet-char="–">
        <style:list-level-properties text:space-before="2.48031in" text:min-label-width="0.35433in"/>
        <style:text-properties fo:font-family="OpenSymbol" fo:font-size="75%"/>
      </text:list-level-style-bullet>
      <text:list-level-style-bullet text:level="7" text:bullet-char="–">
        <style:list-level-properties text:space-before="2.95276in" text:min-label-width="0.35433in"/>
        <style:text-properties fo:font-family="OpenSymbol" fo:font-size="75%"/>
      </text:list-level-style-bullet>
      <text:list-level-style-bullet text:level="8" text:bullet-char="–">
        <style:list-level-properties text:space-before="3.39567in" text:min-label-width="0.35433in"/>
        <style:text-properties fo:font-family="OpenSymbol" fo:font-size="75%"/>
      </text:list-level-style-bullet>
      <text:list-level-style-bullet text:level="9" text:bullet-char="–">
        <style:list-level-properties text:space-before="3.89567in" text:min-label-width="0.35433in"/>
        <style:text-properties fo:font-family="OpenSymbol" fo:font-size="75%"/>
      </text:list-level-style-bullet>
    </text:list-style>
    <text:list-style style:name="a308">
      <text:list-level-style-bullet text:level="1" text:bullet-char="●">
        <style:list-level-properties text:space-before="0.11811in" text:min-label-width="0.35433in"/>
        <style:text-properties fo:font-family="Open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Open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Open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Open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OpenSymbol" fo:font-size="45%"/>
      </text:list-level-style-bullet>
      <text:list-level-style-bullet text:level="6" text:bullet-char="●">
        <style:list-level-properties text:space-before="2.48031in" text:min-label-width="0.35433in"/>
        <style:text-properties fo:font-family="OpenSymbol" fo:font-size="45%"/>
      </text:list-level-style-bullet>
      <text:list-level-style-bullet text:level="7" text:bullet-char="●">
        <style:list-level-properties text:space-before="2.95276in" text:min-label-width="0.35433in"/>
        <style:text-properties fo:font-family="OpenSymbol" fo:font-size="45%"/>
      </text:list-level-style-bullet>
      <text:list-level-style-bullet text:level="8" text:bullet-char="●">
        <style:list-level-properties text:space-before="3.39567in" text:min-label-width="0.35433in"/>
        <style:text-properties fo:font-family="OpenSymbol" fo:font-size="45%"/>
      </text:list-level-style-bullet>
      <text:list-level-style-bullet text:level="9" text:bullet-char="●">
        <style:list-level-properties text:space-before="3.89567in" text:min-label-width="0.35433in"/>
        <style:text-properties fo:font-family="OpenSymbol" fo:font-size="45%"/>
      </text:list-level-style-bullet>
    </text:list-style>
    <text:list-style style:name="a256">
      <text:list-level-style-bullet text:level="1" text:bullet-char="●">
        <style:list-level-properties text:space-before="0.15748in" text:min-label-width="0.31496in"/>
        <style:text-properties fo:font-family="Open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Open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Open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Open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OpenSymbol" fo:font-size="45%"/>
      </text:list-level-style-bullet>
      <text:list-level-style-bullet text:level="6" text:bullet-char="●">
        <style:list-level-properties text:space-before="2.51969in" text:min-label-width="0.31496in"/>
        <style:text-properties fo:font-family="OpenSymbol" fo:font-size="45%"/>
      </text:list-level-style-bullet>
      <text:list-level-style-bullet text:level="7" text:bullet-char="●">
        <style:list-level-properties text:space-before="2.99213in" text:min-label-width="0.31496in"/>
        <style:text-properties fo:font-family="OpenSymbol" fo:font-size="45%"/>
      </text:list-level-style-bullet>
      <text:list-level-style-bullet text:level="8" text:bullet-char="●">
        <style:list-level-properties text:space-before="3.43504in" text:min-label-width="0.31496in"/>
        <style:text-properties fo:font-family="OpenSymbol" fo:font-size="45%"/>
      </text:list-level-style-bullet>
      <text:list-level-style-bullet text:level="9" text:bullet-char="●">
        <style:list-level-properties text:space-before="3.93504in" text:min-label-width="0.31496in"/>
        <style:text-properties fo:font-family="OpenSymbol" fo:font-size="45%"/>
      </text:list-level-style-bullet>
    </text:list-style>
    <text:list-style style:name="a262">
      <text:list-level-style-bullet text:level="1" text:bullet-char="●">
        <style:list-level-properties text:space-before="0.23622in" text:min-label-width="0.23622in"/>
        <style:text-properties fo:font-family="Open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Open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Open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Open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OpenSymbol" fo:font-size="45%"/>
      </text:list-level-style-bullet>
      <text:list-level-style-bullet text:level="6" text:bullet-char="●">
        <style:list-level-properties text:space-before="2.59843in" text:min-label-width="0.23622in"/>
        <style:text-properties fo:font-family="OpenSymbol" fo:font-size="45%"/>
      </text:list-level-style-bullet>
      <text:list-level-style-bullet text:level="7" text:bullet-char="●">
        <style:list-level-properties text:space-before="3.07087in" text:min-label-width="0.23622in"/>
        <style:text-properties fo:font-family="OpenSymbol" fo:font-size="45%"/>
      </text:list-level-style-bullet>
      <text:list-level-style-bullet text:level="8" text:bullet-char="●">
        <style:list-level-properties text:space-before="3.51378in" text:min-label-width="0.23622in"/>
        <style:text-properties fo:font-family="OpenSymbol" fo:font-size="45%"/>
      </text:list-level-style-bullet>
      <text:list-level-style-bullet text:level="9" text:bullet-char="●">
        <style:list-level-properties text:space-before="4.01378in" text:min-label-width="0.23622in"/>
        <style:text-properties fo:font-family="OpenSymbol" fo:font-size="45%"/>
      </text:list-level-style-bullet>
    </text:list-style>
    <text:list-style style:name="a133">
      <text:list-level-style-bullet text:level="1" text:bullet-char="●">
        <style:list-level-properties text:space-before="0.11811in" text:min-label-width="0.35433in"/>
        <style:text-properties fo:font-family="Open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Open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OpenSymbol" fo:font-size="45%"/>
      </text:list-level-style-bullet>
      <text:list-level-style-bullet text:level="4" text:bullet-char="●">
        <style:list-level-properties text:space-before="1.39567in" text:min-label-width="0.35433in"/>
        <style:text-properties fo:font-family="OpenSymbol" fo:font-size="45%"/>
      </text:list-level-style-bullet>
      <text:list-level-style-bullet text:level="5" text:bullet-char="●">
        <style:list-level-properties text:space-before="1.89567in" text:min-label-width="0.35433in"/>
        <style:text-properties fo:font-family="OpenSymbol" fo:font-size="45%"/>
      </text:list-level-style-bullet>
      <text:list-level-style-bullet text:level="6" text:bullet-char="●">
        <style:list-level-properties text:space-before="2.39567in" text:min-label-width="0.35433in"/>
        <style:text-properties fo:font-family="OpenSymbol" fo:font-size="45%"/>
      </text:list-level-style-bullet>
      <text:list-level-style-bullet text:level="7" text:bullet-char="●">
        <style:list-level-properties text:space-before="2.89567in" text:min-label-width="0.35433in"/>
        <style:text-properties fo:font-family="OpenSymbol" fo:font-size="45%"/>
      </text:list-level-style-bullet>
      <text:list-level-style-bullet text:level="8" text:bullet-char="●">
        <style:list-level-properties text:space-before="3.39567in" text:min-label-width="0.35433in"/>
        <style:text-properties fo:font-family="OpenSymbol" fo:font-size="45%"/>
      </text:list-level-style-bullet>
      <text:list-level-style-bullet text:level="9" text:bullet-char="●">
        <style:list-level-properties text:space-before="3.89567in" text:min-label-width="0.35433in"/>
        <style:text-properties fo:font-family="OpenSymbol" fo:font-size="45%"/>
      </text:list-level-style-bullet>
    </text:list-style>
    <text:list-style style:name="a259">
      <text:list-level-style-bullet text:level="1" text:bullet-char="–">
        <style:list-level-properties text:space-before="0.23622in" text:min-label-width="0.23622in"/>
        <style:text-properties fo:font-family="Open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Open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Open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Open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OpenSymbol" fo:font-size="75%"/>
      </text:list-level-style-bullet>
      <text:list-level-style-bullet text:level="6" text:bullet-char="–">
        <style:list-level-properties text:space-before="2.59843in" text:min-label-width="0.23622in"/>
        <style:text-properties fo:font-family="OpenSymbol" fo:font-size="75%"/>
      </text:list-level-style-bullet>
      <text:list-level-style-bullet text:level="7" text:bullet-char="–">
        <style:list-level-properties text:space-before="3.07087in" text:min-label-width="0.23622in"/>
        <style:text-properties fo:font-family="OpenSymbol" fo:font-size="75%"/>
      </text:list-level-style-bullet>
      <text:list-level-style-bullet text:level="8" text:bullet-char="–">
        <style:list-level-properties text:space-before="3.51378in" text:min-label-width="0.23622in"/>
        <style:text-properties fo:font-family="OpenSymbol" fo:font-size="75%"/>
      </text:list-level-style-bullet>
      <text:list-level-style-bullet text:level="9" text:bullet-char="–">
        <style:list-level-properties text:space-before="4.01378in" text:min-label-width="0.23622in"/>
        <style:text-properties fo:font-family="OpenSymbol" fo:font-size="75%"/>
      </text:list-level-style-bullet>
    </text:list-style>
    <text:list-style style:name="a265">
      <text:list-level-style-bullet text:level="1" text:bullet-char="●">
        <style:list-level-properties text:space-before="0.23622in" text:min-label-width="0.23622in"/>
        <style:text-properties fo:font-family="Open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Open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Open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Open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OpenSymbol" fo:font-size="45%"/>
      </text:list-level-style-bullet>
      <text:list-level-style-bullet text:level="6" text:bullet-char="●">
        <style:list-level-properties text:space-before="2.59843in" text:min-label-width="0.23622in"/>
        <style:text-properties fo:font-family="OpenSymbol" fo:font-size="45%"/>
      </text:list-level-style-bullet>
      <text:list-level-style-bullet text:level="7" text:bullet-char="●">
        <style:list-level-properties text:space-before="3.07087in" text:min-label-width="0.23622in"/>
        <style:text-properties fo:font-family="OpenSymbol" fo:font-size="45%"/>
      </text:list-level-style-bullet>
      <text:list-level-style-bullet text:level="8" text:bullet-char="●">
        <style:list-level-properties text:space-before="3.51378in" text:min-label-width="0.23622in"/>
        <style:text-properties fo:font-family="OpenSymbol" fo:font-size="45%"/>
      </text:list-level-style-bullet>
      <text:list-level-style-bullet text:level="9" text:bullet-char="●">
        <style:list-level-properties text:space-before="4.01378in" text:min-label-width="0.23622in"/>
        <style:text-properties fo:font-family="OpenSymbol" fo:font-size="45%"/>
      </text:list-level-style-bullet>
    </text:list-style>
  </office:automatic-styles>
  <office:master-styles>
    <draw:layer-set>
      <draw:layer draw:name="Master1-bg" draw:protected="true"/>
      <draw:layer draw:name="Master2-bg" draw:protected="true"/>
      <draw:layer draw:name="Master3-bg" draw:protected="true"/>
    </draw:layer-set>
    <style:master-page style:name="Master1-Slide-Master-Libre-Office-SH-" style:page-layout-name="pageLayout1" draw:style-name="a0">
      <draw:custom-shape svg:x="0in" svg:y="1.55421in" svg:width="11.02756in" svg:height="4.23149in" draw:id="id0" draw:style-name="a3" draw:name="Rechteck 7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95339in" svg:y="5.8748in" svg:width="0.86693in" svg:height="0.23622in" draw:id="id1" draw:style-name="a7" draw:name="Rechteck 9">
        <svg:title/>
        <svg:desc/>
        <text:p text:style-name="a6" text:class-names="" text:cond-style-name=""><text:span text:style-name="a4" text:class-names=""><text:page-number style:num-format="1" text:fixed="false"/></text:span><text:span text:style-name="a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56496in" svg:y="0.49606in" svg:width="10.19882in" svg:height="0.82677in" draw:id="id2" draw:style-name="a10" draw:name="Titel 1">
        <svg:title/>
        <svg:desc/>
        <text:p text:style-name="a9" text:class-names="" text:cond-style-name=""><text:span text:style-name="a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-0.02638in" svg:y="-0.02795in" svg:width="11.08031in" svg:height="5.64331in" draw:id="id3" draw:style-name="a13" draw:name="Freihandform 9">
        <svg:title/>
        <svg:desc/>
        <text:p text:style-name="a12" text:class-names="" text:cond-style-name=""><text:span text:style-name="a11" text:class-names=""/></text:p>
        <draw:enhanced-geometry xmlns:dr3d="urn:oasis:names:tc:opendocument:xmlns:dr3d:1.0" draw:type="non-primitive" svg:viewBox="0 0 9158630 6210605" draw:enhanced-path="M ?f3 ?f4 L ?f5 ?f0 C ?f6 ?f7 ?f8 ?f9 ?f1 ?f10 L ?f0 ?f2 C ?f11 ?f12 ?f13 ?f14 ?f3 ?f4 Z N" draw:text-areas="?f27 ?f29 ?f28 ?f30">
          <draw:equation draw:name="f0" draw:formula="0"/>
          <draw:equation draw:name="f1" draw:formula="9158630"/>
          <draw:equation draw:name="f2" draw:formula="6210605"/>
          <draw:equation draw:name="f3" draw:formula="7315"/>
          <draw:equation draw:name="f4" draw:formula="11641"/>
          <draw:equation draw:name="f5" draw:formula="9151315"/>
          <draw:equation draw:name="f6" draw:formula="9153753"/>
          <draw:equation draw:name="f7" draw:formula="1533754"/>
          <draw:equation draw:name="f8" draw:formula="9156192"/>
          <draw:equation draw:name="f9" draw:formula="3067507"/>
          <draw:equation draw:name="f10" draw:formula="4601261"/>
          <draw:equation draw:name="f11" draw:formula="2438"/>
          <draw:equation draw:name="f12" draw:formula="4137965"/>
          <draw:equation draw:name="f13" draw:formula="4877"/>
          <draw:equation draw:name="f14" draw:formula="2084281"/>
          <draw:equation draw:name="f15" draw:formula="?f2 - ?f0"/>
          <draw:equation draw:name="f16" draw:formula="?f1 - ?f0"/>
          <draw:equation draw:name="f17" draw:formula="?f16 / 9158630"/>
          <draw:equation draw:name="f18" draw:formula="?f15 / 6210605"/>
          <draw:equation draw:name="f19" draw:formula="0 * ?f16"/>
          <draw:equation draw:name="f20" draw:formula="10132200 * ?f16"/>
          <draw:equation draw:name="f21" draw:formula="0 * ?f15"/>
          <draw:equation draw:name="f22" draw:formula="5160600 * ?f15"/>
          <draw:equation draw:name="f23" draw:formula="?f19 / 10131840"/>
          <draw:equation draw:name="f24" draw:formula="?f20 / 10131840"/>
          <draw:equation draw:name="f25" draw:formula="?f21 / 5160240"/>
          <draw:equation draw:name="f26" draw:formula="?f22 / 5160240"/>
          <draw:equation draw:name="f27" draw:formula="?f23 / ?f17"/>
          <draw:equation draw:name="f28" draw:formula="?f24 / ?f17"/>
          <draw:equation draw:name="f29" draw:formula="?f25 / ?f18"/>
          <draw:equation draw:name="f30" draw:formula="?f26 / ?f18"/>
        </draw:enhanced-geometry>
      </draw:custom-shape>
      <draw:frame draw:id="id4" presentation:style-name="a16" draw:name="PlaceHolder 1" svg:x="0.56496in" svg:y="1.49094in" svg:width="4.69882in" svg:height="1.15354in" presentation:class="title" presentation:placeholder="false">
        <draw:text-box>
          <text:p text:style-name="a15" text:class-names="" text:cond-style-name=""><text:span text:style-name="a14" text:class-names="">Titelseite</text:span></text:p>
        </draw:text-box>
        <svg:title/>
        <svg:desc/>
      </draw:frame>
      <draw:frame draw:id="id5" presentation:style-name="a38" draw:name="PlaceHolder 2" svg:x="0.55118in" svg:y="1.45079in" svg:width="9.92441in" svg:height="3.59646in" presentation:class="outline" presentation:placeholder="false">
        <draw:text-box>
          <text:list text:style-name="a19">
            <text:list-item>
              <text:p text:style-name="a18" text:class-names="" text:cond-style-name=""><text:span text:style-name="a17" text:class-names="">Format des Gliederungstextes durch Klicken bearbeiten</text:span></text:p>
            </text:list-item>
          </text:list>
          <text:list text:style-name="a22">
            <text:list-item>
              <text:list text:style-name="a22">
                <text:list-item>
                  <text:p text:style-name="a21" text:class-names="" text:cond-style-name=""><text:span text:style-name="a20" text:class-names="">Zweite Gliederungsebene</text:span></text:p>
                </text:list-item>
              </text:list>
            </text:list-item>
          </text:list>
          <text:list text:style-name="a25">
            <text:list-item>
              <text:list text:style-name="a25">
                <text:list-item>
                  <text:list text:style-name="a25">
                    <text:list-item>
                      <text:p text:style-name="a24" text:class-names="" text:cond-style-name=""><text:span text:style-name="a23" text:class-names="">Dritte Gliederungsebene</text:span></text:p>
                    </text:list-item>
                  </text:list>
                </text:list-item>
              </text:list>
            </text:list-item>
          </text:list>
          <text:list text:style-name="a28">
            <text:list-item>
              <text:list text:style-name="a28">
                <text:list-item>
                  <text:list text:style-name="a28">
                    <text:list-item>
                      <text:list text:style-name="a28">
                        <text:list-item>
                          <text:p text:style-name="a27" text:class-names="" text:cond-style-name=""><text:span text:style-name="a26" text:class-names="">Vierte Gliederungs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">
            <text:list-item>
              <text:list text:style-name="a31">
                <text:list-item>
                  <text:list text:style-name="a31">
                    <text:list-item>
                      <text:list text:style-name="a31">
                        <text:list-item>
                          <text:list text:style-name="a31">
                            <text:list-item>
                              <text:p text:style-name="a30" text:class-names="" text:cond-style-name=""><text:span text:style-name="a29" text:class-names="">Fünfte Gliederungs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">
            <text:list-item>
              <text:list text:style-name="a34">
                <text:list-item>
                  <text:list text:style-name="a34">
                    <text:list-item>
                      <text:list text:style-name="a34">
                        <text:list-item>
                          <text:list text:style-name="a34">
                            <text:list-item>
                              <text:list text:style-name="a34">
                                <text:list-item>
                                  <text:p text:style-name="a33" text:class-names="" text:cond-style-name=""><text:span text:style-name="a32" text:class-names="">Sechste Gliederungsebene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">
            <text:list-item>
              <text:list text:style-name="a37">
                <text:list-item>
                  <text:list text:style-name="a37">
                    <text:list-item>
                      <text:list text:style-name="a37">
                        <text:list-item>
                          <text:list text:style-name="a37">
                            <text:list-item>
                              <text:list text:style-name="a37">
                                <text:list-item>
                                  <text:list text:style-name="a37">
                                    <text:list-item>
                                      <text:p text:style-name="a36" text:class-names="" text:cond-style-name=""><text:span text:style-name="a35" text:class-names="">Siebte Gliederungsebene</text:span>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" draw:style-name="a47" draw:name="Textfeld 7" svg:x="0.00472in" svg:y="5.74675in" svg:width="11.02283in" svg:height="0.50004in">
        <draw:text-box>
          <text:p text:style-name="a43" text:class-names="" text:cond-style-name=""><text:span text:style-name="a39" text:class-names="">Dieses Werk steht unter CC BY SA Lizenz (</text:span><text:span text:style-name="a40" text:class-names=""><text:a xlink:href="https://creativecommons.org/licenses/by-sa/4.0/" text:style-name="" text:visited-style-name="">https://creativecommons.org/licenses/by-sa/4.0/</text:a></text:span><text:span text:style-name="a41" text:class-names="">)</text:span><text:span text:style-name="a42" text:class-names=""/></text:p>
          <text:p text:style-name="a46" text:class-names="" text:cond-style-name=""><text:span text:style-name="a44" text:class-names="">Ausgenommen sind Logos, Wappen und sonstige geschützte Kennzeichen des Landes Schleswig-Holstein sowie der Dataport AöR.</text:span><text:span text:style-name="a45" text:class-names=""/></text:p>
        </draw:text-box>
        <svg:title/>
        <svg:desc/>
      </draw:frame>
      <draw:custom-shape svg:x="5.41288in" svg:y="0.04805in" svg:width="0.20202in" svg:height="0.40391in" draw:id="id7" draw:style-name="a50" draw:name="Rectangle 2">
        <svg:title/>
        <svg:desc/>
        <text:p text:style-name="a49" text:class-names="" text:cond-style-name=""><text:span text:style-name="a48" text:class-names=""/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67">
        <draw:page-thumbnail svg:x="0.23622in" svg:y="0.88858in" svg:width="7.79449in" svg:height="4.38425in" presentation:class="page" draw:id="id8" presentation:style-name="a51" draw:name="PlaceHolder 1">
          <svg:title/>
          <svg:desc/>
        </draw:page-thumbnail>
        <draw:frame draw:id="id9" presentation:style-name="a54" draw:name="PlaceHolder 2" svg:x="0.82677in" svg:y="5.55394in" svg:width="6.61378in" svg:height="5.26142in" presentation:class="notes" presentation:placeholder="false">
          <draw:text-box>
            <text:p text:style-name="a53" text:class-names="" text:cond-style-name=""><text:span text:style-name="a52" text:class-names="">Format der Notizen mittels Klicken bearbeiten</text:span></text:p>
          </draw:text-box>
          <svg:title/>
          <svg:desc/>
        </draw:frame>
        <draw:frame draw:id="id10" presentation:style-name="a57" draw:name="PlaceHolder 3" svg:x="0in" svg:y="0in" svg:width="3.5878in" svg:height="0.58425in" presentation:class="header" presentation:placeholder="false">
          <draw:text-box>
            <text:p text:style-name="a56" text:class-names="" text:cond-style-name=""><text:span text:style-name="a55" text:class-names="">&lt;Kopfzeile&gt;</text:span></text:p>
          </draw:text-box>
          <svg:title/>
          <svg:desc/>
        </draw:frame>
        <draw:frame draw:id="id11" presentation:style-name="a60" draw:name="PlaceHolder 4" svg:x="4.67953in" svg:y="0in" svg:width="3.5878in" svg:height="0.58425in" presentation:class="date-time" presentation:placeholder="false">
          <draw:text-box>
            <text:p text:style-name="a59" text:class-names="" text:cond-style-name=""><text:span text:style-name="a58" text:class-names="">&lt;Datum/Uhrzeit&gt;</text:span></text:p>
          </draw:text-box>
          <svg:title/>
          <svg:desc/>
        </draw:frame>
        <draw:frame draw:id="id12" presentation:style-name="a63" draw:name="PlaceHolder 5" svg:x="0in" svg:y="11.10827in" svg:width="3.5878in" svg:height="0.58425in" presentation:class="footer" presentation:placeholder="false">
          <draw:text-box>
            <text:p text:style-name="a62" text:class-names="" text:cond-style-name=""><text:span text:style-name="a61" text:class-names="">&lt;Fußzeile&gt;</text:span></text:p>
          </draw:text-box>
          <svg:title/>
          <svg:desc/>
        </draw:frame>
        <draw:frame draw:id="id13" presentation:style-name="a66" draw:name="PlaceHolder 6" svg:x="4.67953in" svg:y="11.10827in" svg:width="3.5878in" svg:height="0.58425in" presentation:class="page-number" presentation:placeholder="false">
          <draw:text-box>
            <text:p text:style-name="a65" text:class-names="" text:cond-style-name=""><text:span text:style-name="a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elfolie" style:page-layout-name="pageLayout1" draw:style-name="a68">
      <draw:custom-shape svg:x="0in" svg:y="1.55421in" svg:width="11.02756in" svg:height="4.23149in" draw:id="id14" draw:layer="Master1-bg" draw:style-name="a71" draw:name="Rechteck 7">
        <svg:title/>
        <svg:desc/>
        <text:p text:style-name="a70" text:class-names="" text:cond-style-name=""><text:span text:style-name="a6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95339in" svg:y="5.8748in" svg:width="0.86693in" svg:height="0.23622in" draw:id="id15" draw:layer="Master1-bg" draw:style-name="a75" draw:name="Rechteck 9">
        <svg:title/>
        <svg:desc/>
        <text:p text:style-name="a74" text:class-names="" text:cond-style-name=""><text:span text:style-name="a72" text:class-names=""><text:page-number style:num-format="1" text:fixed="false"/></text:span><text:span text:style-name="a7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56496in" svg:y="0.49606in" svg:width="10.19882in" svg:height="0.82677in" draw:id="id16" draw:layer="Master1-bg" draw:style-name="a78" draw:name="Titel 1">
        <svg:title/>
        <svg:desc/>
        <text:p text:style-name="a77" text:class-names="" text:cond-style-name=""><text:span text:style-name="a7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-0.02638in" svg:y="-0.02795in" svg:width="11.08031in" svg:height="5.64331in" draw:id="id17" draw:layer="Master1-bg" draw:style-name="a81" draw:name="Freihandform 9">
        <svg:title/>
        <svg:desc/>
        <text:p text:style-name="a80" text:class-names="" text:cond-style-name=""><text:span text:style-name="a79" text:class-names=""/></text:p>
        <draw:enhanced-geometry xmlns:dr3d="urn:oasis:names:tc:opendocument:xmlns:dr3d:1.0" draw:type="non-primitive" svg:viewBox="0 0 9158630 6210605" draw:enhanced-path="M ?f3 ?f4 L ?f5 ?f0 C ?f6 ?f7 ?f8 ?f9 ?f1 ?f10 L ?f0 ?f2 C ?f11 ?f12 ?f13 ?f14 ?f3 ?f4 Z N" draw:text-areas="?f27 ?f29 ?f28 ?f30">
          <draw:equation draw:name="f0" draw:formula="0"/>
          <draw:equation draw:name="f1" draw:formula="9158630"/>
          <draw:equation draw:name="f2" draw:formula="6210605"/>
          <draw:equation draw:name="f3" draw:formula="7315"/>
          <draw:equation draw:name="f4" draw:formula="11641"/>
          <draw:equation draw:name="f5" draw:formula="9151315"/>
          <draw:equation draw:name="f6" draw:formula="9153753"/>
          <draw:equation draw:name="f7" draw:formula="1533754"/>
          <draw:equation draw:name="f8" draw:formula="9156192"/>
          <draw:equation draw:name="f9" draw:formula="3067507"/>
          <draw:equation draw:name="f10" draw:formula="4601261"/>
          <draw:equation draw:name="f11" draw:formula="2438"/>
          <draw:equation draw:name="f12" draw:formula="4137965"/>
          <draw:equation draw:name="f13" draw:formula="4877"/>
          <draw:equation draw:name="f14" draw:formula="2084281"/>
          <draw:equation draw:name="f15" draw:formula="?f2 - ?f0"/>
          <draw:equation draw:name="f16" draw:formula="?f1 - ?f0"/>
          <draw:equation draw:name="f17" draw:formula="?f16 / 9158630"/>
          <draw:equation draw:name="f18" draw:formula="?f15 / 6210605"/>
          <draw:equation draw:name="f19" draw:formula="0 * ?f16"/>
          <draw:equation draw:name="f20" draw:formula="10132200 * ?f16"/>
          <draw:equation draw:name="f21" draw:formula="0 * ?f15"/>
          <draw:equation draw:name="f22" draw:formula="5160600 * ?f15"/>
          <draw:equation draw:name="f23" draw:formula="?f19 / 10131840"/>
          <draw:equation draw:name="f24" draw:formula="?f20 / 10131840"/>
          <draw:equation draw:name="f25" draw:formula="?f21 / 5160240"/>
          <draw:equation draw:name="f26" draw:formula="?f22 / 5160240"/>
          <draw:equation draw:name="f27" draw:formula="?f23 / ?f17"/>
          <draw:equation draw:name="f28" draw:formula="?f24 / ?f17"/>
          <draw:equation draw:name="f29" draw:formula="?f25 / ?f18"/>
          <draw:equation draw:name="f30" draw:formula="?f26 / ?f18"/>
        </draw:enhanced-geometry>
      </draw:custom-shape>
      <draw:frame draw:id="id18" draw:layer="Master1-bg" draw:style-name="a90" draw:name="Textfeld 8" svg:x="0.00472in" svg:y="5.74675in" svg:width="11.02283in" svg:height="0.50004in">
        <draw:text-box>
          <text:p text:style-name="a86" text:class-names="" text:cond-style-name=""><text:span text:style-name="a82" text:class-names="">Dieses Werk steht unter CC BY SA Lizenz (</text:span><text:span text:style-name="a83" text:class-names=""><text:a xlink:href="https://creativecommons.org/licenses/by-sa/4.0/" text:style-name="" text:visited-style-name="">https://creativecommons.org/licenses/by-sa/4.0/</text:a></text:span><text:span text:style-name="a84" text:class-names="">)</text:span><text:span text:style-name="a85" text:class-names=""/></text:p>
          <text:p text:style-name="a89" text:class-names="" text:cond-style-name=""><text:span text:style-name="a87" text:class-names="">Ausgenommen sind Logos, Wappen und sonstige geschützte Kennzeichen des Landes Schleswig-Holstein sowie der Dataport AöR.</text:span><text:span text:style-name="a88" text:class-names=""/></text:p>
        </draw:text-box>
        <svg:title/>
        <svg:desc/>
      </draw:frame>
      <draw:custom-shape svg:x="5.41288in" svg:y="0.04805in" svg:width="0.20202in" svg:height="0.40391in" draw:id="id19" draw:layer="Master1-bg" draw:style-name="a93" draw:name="Rectangle 2">
        <svg:title/>
        <svg:desc/>
        <text:p text:style-name="a92" text:class-names="" text:cond-style-name=""><text:span text:style-name="a9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0" presentation:style-name="a96" draw:name="PlaceHolder 1" svg:x="0.51378in" svg:y="0.49606in" svg:width="9.99961in" svg:height="0.82677in" presentation:class="title" presentation:placeholder="false">
        <draw:text-box>
          <text:p text:style-name="a95" text:class-names="" text:cond-style-name=""><text:span text:style-name="a94" text:class-names=""/></text:p>
        </draw:text-box>
        <svg:title/>
        <svg:desc/>
      </draw:frame>
      <draw:frame draw:id="id21" presentation:style-name="a99" draw:name="PlaceHolder 2" svg:x="0.51378in" svg:y="1.77283in" svg:width="9.99961in" svg:height="3.86693in" presentation:class="subtitle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draw:frame draw:id="id22" presentation:style-name="a103" draw:name="Textplatzhalter 3" svg:x="0.55118in" svg:y="1.45079in" svg:width="9.92441in" svg:height="3.59646in" presentation:class="outline" presentation:placeholder="false">
        <draw:text-box>
          <text:list text:style-name="a102">
            <text:list-item>
              <text:p text:style-name="a101" text:class-names="" text:cond-style-name=""><text:span text:style-name="a100" text:class-names=""/></text:p>
            </text:list-item>
          </text:list>
        </draw:text-box>
        <svg:title/>
        <svg:desc/>
      </draw:frame>
      <presentation:notes style:page-layout-name="pageLayout2" draw:style-name="a120">
        <draw:page-thumbnail svg:x="0.23622in" svg:y="0.88858in" svg:width="7.79449in" svg:height="4.38425in" presentation:class="page" draw:id="id8" presentation:style-name="a104" draw:name="PlaceHolder 1">
          <svg:title/>
          <svg:desc/>
        </draw:page-thumbnail>
        <draw:frame draw:id="id9" presentation:style-name="a107" draw:name="PlaceHolder 2" svg:x="0.82677in" svg:y="5.55394in" svg:width="6.61378in" svg:height="5.26142in" presentation:class="notes" presentation:placeholder="false">
          <draw:text-box>
            <text:p text:style-name="a106" text:class-names="" text:cond-style-name=""><text:span text:style-name="a105" text:class-names="">Format der Notizen mittels Klicken bearbeiten</text:span></text:p>
          </draw:text-box>
          <svg:title/>
          <svg:desc/>
        </draw:frame>
        <draw:frame draw:id="id10" presentation:style-name="a110" draw:name="PlaceHolder 3" svg:x="0in" svg:y="0in" svg:width="3.5878in" svg:height="0.58425in" presentation:class="header" presentation:placeholder="false">
          <draw:text-box>
            <text:p text:style-name="a109" text:class-names="" text:cond-style-name=""><text:span text:style-name="a108" text:class-names="">&lt;Kopfzeile&gt;</text:span></text:p>
          </draw:text-box>
          <svg:title/>
          <svg:desc/>
        </draw:frame>
        <draw:frame draw:id="id11" presentation:style-name="a113" draw:name="PlaceHolder 4" svg:x="4.67953in" svg:y="0in" svg:width="3.5878in" svg:height="0.58425in" presentation:class="date-time" presentation:placeholder="false">
          <draw:text-box>
            <text:p text:style-name="a112" text:class-names="" text:cond-style-name=""><text:span text:style-name="a111" text:class-names="">&lt;Datum/Uhrzeit&gt;</text:span></text:p>
          </draw:text-box>
          <svg:title/>
          <svg:desc/>
        </draw:frame>
        <draw:frame draw:id="id12" presentation:style-name="a116" draw:name="PlaceHolder 5" svg:x="0in" svg:y="11.10827in" svg:width="3.5878in" svg:height="0.58425in" presentation:class="footer" presentation:placeholder="false">
          <draw:text-box>
            <text:p text:style-name="a115" text:class-names="" text:cond-style-name=""><text:span text:style-name="a114" text:class-names="">&lt;Fußzeile&gt;</text:span></text:p>
          </draw:text-box>
          <svg:title/>
          <svg:desc/>
        </draw:frame>
        <draw:frame draw:id="id13" presentation:style-name="a119" draw:name="PlaceHolder 6" svg:x="4.67953in" svg:y="11.10827in" svg:width="3.5878in" svg:height="0.58425in" presentation:class="page-number" presentation:placeholder="false">
          <draw:text-box>
            <text:p text:style-name="a118" text:class-names="" text:cond-style-name=""><text:span text:style-name="a11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Slide-Master-Libre-Office-SH-" style:page-layout-name="pageLayout1" draw:style-name="a121">
      <draw:custom-shape svg:x="0in" svg:y="1.57047in" svg:width="11.02756in" svg:height="4.23149in" draw:id="id23" draw:style-name="a124" draw:name="Rechteck 7">
        <svg:title/>
        <svg:desc/>
        <text:p text:style-name="a123" text:class-names="" text:cond-style-name=""><text:span text:style-name="a12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0.30866in" svg:y="5.8378in" svg:width="0.43346in" svg:height="0.23622in" draw:id="id24" draw:style-name="a127" draw:name="Rechteck 9">
        <svg:title/>
        <svg:desc/>
        <text:p text:style-name="a126" text:class-names="" text:cond-style-name=""><text:span text:style-name="a125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56496in" svg:y="0.49606in" svg:width="10.19882in" svg:height="0.82677in" draw:id="id25" draw:style-name="a130" draw:name="Titel 1">
        <svg:title/>
        <svg:desc/>
        <text:p text:style-name="a129" text:class-names="" text:cond-style-name=""><text:span text:style-name="a12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6" presentation:style-name="a140" draw:name="PlaceHolder 1" svg:x="0.51378in" svg:y="1.77283in" svg:width="9.99961in" svg:height="3.86693in" presentation:class="outline" presentation:placeholder="false">
        <draw:text-box>
          <text:list text:style-name="a133">
            <text:list-item>
              <text:p text:style-name="a132" text:class-names="" text:cond-style-name=""><text:span text:style-name="a131" text:class-names="">Textmasterformat bearbeiten</text:span></text:p>
            </text:list-item>
          </text:list>
          <text:list text:style-name="a136">
            <text:list-item>
              <text:list text:style-name="a136">
                <text:list-item>
                  <text:p text:style-name="a135" text:class-names="" text:cond-style-name=""><text:span text:style-name="a134" text:class-names="">Zweite Ebene</text:span></text:p>
                </text:list-item>
              </text:list>
            </text:list-item>
          </text:list>
          <text:list text:style-name="a139">
            <text:list-item>
              <text:list text:style-name="a139">
                <text:list-item>
                  <text:list text:style-name="a139">
                    <text:list-item>
                      <text:p text:style-name="a138" text:class-names="" text:cond-style-name=""><text:span text:style-name="a137" text:class-names="">Dritte Ebene</text:span></text:p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" presentation:style-name="a143" draw:name="PlaceHolder 2" svg:x="0.51378in" svg:y="0.49606in" svg:width="9.99961in" svg:height="0.82677in" presentation:class="title" presentation:placeholder="false">
        <draw:text-box>
          <text:p text:style-name="a142" text:class-names="" text:cond-style-name=""><text:span text:style-name="a141" text:class-names="">XXX</text:span></text:p>
        </draw:text-box>
        <svg:title/>
        <svg:desc/>
      </draw:frame>
      <presentation:notes style:page-layout-name="pageLayout2" draw:style-name="a160">
        <draw:page-thumbnail svg:x="0.23622in" svg:y="0.88858in" svg:width="7.79449in" svg:height="4.38425in" presentation:class="page" draw:id="id8" presentation:style-name="a144" draw:name="PlaceHolder 1">
          <svg:title/>
          <svg:desc/>
        </draw:page-thumbnail>
        <draw:frame draw:id="id9" presentation:style-name="a147" draw:name="PlaceHolder 2" svg:x="0.82677in" svg:y="5.55394in" svg:width="6.61378in" svg:height="5.26142in" presentation:class="notes" presentation:placeholder="false">
          <draw:text-box>
            <text:p text:style-name="a146" text:class-names="" text:cond-style-name=""><text:span text:style-name="a145" text:class-names="">Format der Notizen mittels Klicken bearbeiten</text:span></text:p>
          </draw:text-box>
          <svg:title/>
          <svg:desc/>
        </draw:frame>
        <draw:frame draw:id="id10" presentation:style-name="a150" draw:name="PlaceHolder 3" svg:x="0in" svg:y="0in" svg:width="3.5878in" svg:height="0.58425in" presentation:class="header" presentation:placeholder="false">
          <draw:text-box>
            <text:p text:style-name="a149" text:class-names="" text:cond-style-name=""><text:span text:style-name="a148" text:class-names="">&lt;Kopfzeile&gt;</text:span></text:p>
          </draw:text-box>
          <svg:title/>
          <svg:desc/>
        </draw:frame>
        <draw:frame draw:id="id11" presentation:style-name="a153" draw:name="PlaceHolder 4" svg:x="4.67953in" svg:y="0in" svg:width="3.5878in" svg:height="0.58425in" presentation:class="date-time" presentation:placeholder="false">
          <draw:text-box>
            <text:p text:style-name="a152" text:class-names="" text:cond-style-name=""><text:span text:style-name="a151" text:class-names="">&lt;Datum/Uhrzeit&gt;</text:span></text:p>
          </draw:text-box>
          <svg:title/>
          <svg:desc/>
        </draw:frame>
        <draw:frame draw:id="id12" presentation:style-name="a156" draw:name="PlaceHolder 5" svg:x="0in" svg:y="11.10827in" svg:width="3.5878in" svg:height="0.58425in" presentation:class="footer" presentation:placeholder="false">
          <draw:text-box>
            <text:p text:style-name="a155" text:class-names="" text:cond-style-name=""><text:span text:style-name="a154" text:class-names="">&lt;Fußzeile&gt;</text:span></text:p>
          </draw:text-box>
          <svg:title/>
          <svg:desc/>
        </draw:frame>
        <draw:frame draw:id="id13" presentation:style-name="a159" draw:name="PlaceHolder 6" svg:x="4.67953in" svg:y="11.10827in" svg:width="3.5878in" svg:height="0.58425in" presentation:class="page-number" presentation:placeholder="false">
          <draw:text-box>
            <text:p text:style-name="a158" text:class-names="" text:cond-style-name=""><text:span text:style-name="a15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title-Titel-und-Inhalt" style:page-layout-name="pageLayout1" draw:style-name="a161">
      <draw:custom-shape svg:x="0in" svg:y="1.57047in" svg:width="11.02756in" svg:height="4.23149in" draw:id="id28" draw:layer="Master2-bg" draw:style-name="a164" draw:name="Rechteck 7">
        <svg:title/>
        <svg:desc/>
        <text:p text:style-name="a163" text:class-names="" text:cond-style-name=""><text:span text:style-name="a1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0.30866in" svg:y="5.8378in" svg:width="0.43346in" svg:height="0.23622in" draw:id="id29" draw:layer="Master2-bg" draw:style-name="a167" draw:name="Rechteck 9">
        <svg:title/>
        <svg:desc/>
        <text:p text:style-name="a166" text:class-names="" text:cond-style-name=""><text:span text:style-name="a165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56496in" svg:y="0.49606in" svg:width="10.19882in" svg:height="0.82677in" draw:id="id30" draw:layer="Master2-bg" draw:style-name="a170" draw:name="Titel 1">
        <svg:title/>
        <svg:desc/>
        <text:p text:style-name="a169" text:class-names="" text:cond-style-name=""><text:span text:style-name="a16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1" presentation:style-name="a173" draw:name="PlaceHolder 1" svg:x="0.51378in" svg:y="0.49606in" svg:width="9.99961in" svg:height="0.82677in" presentation:class="title" presentation:placeholder="false">
        <draw:text-box>
          <text:p text:style-name="a172" text:class-names="" text:cond-style-name=""><text:span text:style-name="a171" text:class-names=""/></text:p>
        </draw:text-box>
        <svg:title/>
        <svg:desc/>
      </draw:frame>
      <draw:frame draw:id="id32" presentation:style-name="a176" draw:name="PlaceHolder 2" svg:x="0.51378in" svg:y="1.77283in" svg:width="9.99961in" svg:height="3.86693in" presentation:class="subtitle" presentation:placeholder="false">
        <draw:text-box>
          <text:p text:style-name="a175" text:class-names="" text:cond-style-name=""><text:span text:style-name="a174" text:class-names=""/></text:p>
        </draw:text-box>
        <svg:title/>
        <svg:desc/>
      </draw:frame>
      <draw:frame draw:id="id33" presentation:style-name="a180" draw:name="Textplatzhalter 3" svg:x="0.55118in" svg:y="1.45079in" svg:width="9.92441in" svg:height="3.59646in" presentation:class="outline" presentation:placeholder="false">
        <draw:text-box>
          <text:list text:style-name="a179">
            <text:list-item>
              <text:p text:style-name="a178" text:class-names="" text:cond-style-name=""><text:span text:style-name="a177" text:class-names=""/></text:p>
            </text:list-item>
          </text:list>
        </draw:text-box>
        <svg:title/>
        <svg:desc/>
      </draw:frame>
      <presentation:notes style:page-layout-name="pageLayout2" draw:style-name="a197">
        <draw:page-thumbnail svg:x="0.23622in" svg:y="0.88858in" svg:width="7.79449in" svg:height="4.38425in" presentation:class="page" draw:id="id8" presentation:style-name="a181" draw:name="PlaceHolder 1">
          <svg:title/>
          <svg:desc/>
        </draw:page-thumbnail>
        <draw:frame draw:id="id9" presentation:style-name="a184" draw:name="PlaceHolder 2" svg:x="0.82677in" svg:y="5.55394in" svg:width="6.61378in" svg:height="5.26142in" presentation:class="notes" presentation:placeholder="false">
          <draw:text-box>
            <text:p text:style-name="a183" text:class-names="" text:cond-style-name=""><text:span text:style-name="a182" text:class-names="">Format der Notizen mittels Klicken bearbeiten</text:span></text:p>
          </draw:text-box>
          <svg:title/>
          <svg:desc/>
        </draw:frame>
        <draw:frame draw:id="id10" presentation:style-name="a187" draw:name="PlaceHolder 3" svg:x="0in" svg:y="0in" svg:width="3.5878in" svg:height="0.58425in" presentation:class="header" presentation:placeholder="false">
          <draw:text-box>
            <text:p text:style-name="a186" text:class-names="" text:cond-style-name=""><text:span text:style-name="a185" text:class-names="">&lt;Kopfzeile&gt;</text:span></text:p>
          </draw:text-box>
          <svg:title/>
          <svg:desc/>
        </draw:frame>
        <draw:frame draw:id="id11" presentation:style-name="a190" draw:name="PlaceHolder 4" svg:x="4.67953in" svg:y="0in" svg:width="3.5878in" svg:height="0.58425in" presentation:class="date-time" presentation:placeholder="false">
          <draw:text-box>
            <text:p text:style-name="a189" text:class-names="" text:cond-style-name=""><text:span text:style-name="a188" text:class-names="">&lt;Datum/Uhrzeit&gt;</text:span></text:p>
          </draw:text-box>
          <svg:title/>
          <svg:desc/>
        </draw:frame>
        <draw:frame draw:id="id12" presentation:style-name="a193" draw:name="PlaceHolder 5" svg:x="0in" svg:y="11.10827in" svg:width="3.5878in" svg:height="0.58425in" presentation:class="footer" presentation:placeholder="false">
          <draw:text-box>
            <text:p text:style-name="a192" text:class-names="" text:cond-style-name=""><text:span text:style-name="a191" text:class-names="">&lt;Fußzeile&gt;</text:span></text:p>
          </draw:text-box>
          <svg:title/>
          <svg:desc/>
        </draw:frame>
        <draw:frame draw:id="id13" presentation:style-name="a196" draw:name="PlaceHolder 6" svg:x="4.67953in" svg:y="11.10827in" svg:width="3.5878in" svg:height="0.58425in" presentation:class="page-number" presentation:placeholder="false">
          <draw:text-box>
            <text:p text:style-name="a195" text:class-names="" text:cond-style-name=""><text:span text:style-name="a1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blank-Titel-und-Inhalt" style:page-layout-name="pageLayout1" draw:style-name="a198">
      <draw:custom-shape svg:x="0in" svg:y="1.57047in" svg:width="11.02756in" svg:height="4.23149in" draw:id="id34" draw:layer="Master2-bg" draw:style-name="a201" draw:name="Rechteck 7">
        <svg:title/>
        <svg:desc/>
        <text:p text:style-name="a200" text:class-names="" text:cond-style-name=""><text:span text:style-name="a19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0.30866in" svg:y="5.8378in" svg:width="0.43346in" svg:height="0.23622in" draw:id="id35" draw:layer="Master2-bg" draw:style-name="a204" draw:name="Rechteck 9">
        <svg:title/>
        <svg:desc/>
        <text:p text:style-name="a203" text:class-names="" text:cond-style-name=""><text:span text:style-name="a202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56496in" svg:y="0.49606in" svg:width="10.19882in" svg:height="0.82677in" draw:id="id36" draw:layer="Master2-bg" draw:style-name="a207" draw:name="Titel 1">
        <svg:title/>
        <svg:desc/>
        <text:p text:style-name="a206" text:class-names="" text:cond-style-name=""><text:span text:style-name="a20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7" presentation:style-name="a210" draw:name="Titel 1" svg:x="0.55118in" svg:y="0.24724in" svg:width="9.92441in" svg:height="1.03504in" presentation:class="title" presentation:placeholder="false">
        <draw:text-box>
          <text:p text:style-name="a209" text:class-names="" text:cond-style-name=""><text:span text:style-name="a208" text:class-names=""/></text:p>
        </draw:text-box>
        <svg:title/>
        <svg:desc/>
      </draw:frame>
      <draw:frame draw:id="id38" presentation:style-name="a214" draw:name="Textplatzhalter 2" svg:x="0.55118in" svg:y="1.45079in" svg:width="9.92441in" svg:height="3.59646in" presentation:class="outline" presentation:placeholder="false">
        <draw:text-box>
          <text:list text:style-name="a213">
            <text:list-item>
              <text:p text:style-name="a212" text:class-names="" text:cond-style-name=""><text:span text:style-name="a211" text:class-names=""/></text:p>
            </text:list-item>
          </text:list>
        </draw:text-box>
        <svg:title/>
        <svg:desc/>
      </draw:frame>
      <presentation:notes style:page-layout-name="pageLayout2" draw:style-name="a231">
        <draw:page-thumbnail svg:x="0.23622in" svg:y="0.88858in" svg:width="7.79449in" svg:height="4.38425in" presentation:class="page" draw:id="id8" presentation:style-name="a215" draw:name="PlaceHolder 1">
          <svg:title/>
          <svg:desc/>
        </draw:page-thumbnail>
        <draw:frame draw:id="id9" presentation:style-name="a218" draw:name="PlaceHolder 2" svg:x="0.82677in" svg:y="5.55394in" svg:width="6.61378in" svg:height="5.26142in" presentation:class="notes" presentation:placeholder="false">
          <draw:text-box>
            <text:p text:style-name="a217" text:class-names="" text:cond-style-name=""><text:span text:style-name="a216" text:class-names="">Format der Notizen mittels Klicken bearbeiten</text:span></text:p>
          </draw:text-box>
          <svg:title/>
          <svg:desc/>
        </draw:frame>
        <draw:frame draw:id="id10" presentation:style-name="a221" draw:name="PlaceHolder 3" svg:x="0in" svg:y="0in" svg:width="3.5878in" svg:height="0.58425in" presentation:class="header" presentation:placeholder="false">
          <draw:text-box>
            <text:p text:style-name="a220" text:class-names="" text:cond-style-name=""><text:span text:style-name="a219" text:class-names="">&lt;Kopfzeile&gt;</text:span></text:p>
          </draw:text-box>
          <svg:title/>
          <svg:desc/>
        </draw:frame>
        <draw:frame draw:id="id11" presentation:style-name="a224" draw:name="PlaceHolder 4" svg:x="4.67953in" svg:y="0in" svg:width="3.5878in" svg:height="0.58425in" presentation:class="date-time" presentation:placeholder="false">
          <draw:text-box>
            <text:p text:style-name="a223" text:class-names="" text:cond-style-name=""><text:span text:style-name="a222" text:class-names="">&lt;Datum/Uhrzeit&gt;</text:span></text:p>
          </draw:text-box>
          <svg:title/>
          <svg:desc/>
        </draw:frame>
        <draw:frame draw:id="id12" presentation:style-name="a227" draw:name="PlaceHolder 5" svg:x="0in" svg:y="11.10827in" svg:width="3.5878in" svg:height="0.58425in" presentation:class="footer" presentation:placeholder="false">
          <draw:text-box>
            <text:p text:style-name="a226" text:class-names="" text:cond-style-name=""><text:span text:style-name="a225" text:class-names="">&lt;Fußzeile&gt;</text:span></text:p>
          </draw:text-box>
          <svg:title/>
          <svg:desc/>
        </draw:frame>
        <draw:frame draw:id="id13" presentation:style-name="a230" draw:name="PlaceHolder 6" svg:x="4.67953in" svg:y="11.10827in" svg:width="3.5878in" svg:height="0.58425in" presentation:class="page-number" presentation:placeholder="false">
          <draw:text-box>
            <text:p text:style-name="a229" text:class-names="" text:cond-style-name=""><text:span text:style-name="a22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Slide-Master-Libre-Office-SH-" style:page-layout-name="pageLayout1" draw:style-name="a232">
      <draw:custom-shape svg:x="0in" svg:y="1.57047in" svg:width="11.02756in" svg:height="4.23149in" draw:id="id39" draw:style-name="a235" draw:name="Rechteck 7">
        <svg:title/>
        <svg:desc/>
        <text:p text:style-name="a234" text:class-names="" text:cond-style-name=""><text:span text:style-name="a23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59567in" svg:y="5.8748in" svg:width="0.86693in" svg:height="0.23622in" draw:id="id40" draw:style-name="a238" draw:name="Rechteck 9">
        <svg:title/>
        <svg:desc/>
        <text:p text:style-name="a237" text:class-names="" text:cond-style-name=""><text:span text:style-name="a236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56496in" svg:y="0.49606in" svg:width="10.19882in" svg:height="0.82677in" draw:id="id41" draw:style-name="a241" draw:name="Titel 1">
        <svg:title/>
        <svg:desc/>
        <text:p text:style-name="a240" text:class-names="" text:cond-style-name=""><text:span text:style-name="a2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-0.02638in" svg:y="-0.02795in" svg:width="11.08031in" svg:height="5.64331in" draw:id="id42" draw:style-name="a244" draw:name="Freihandform 9">
        <svg:title/>
        <svg:desc/>
        <text:p text:style-name="a243" text:class-names="" text:cond-style-name=""><text:span text:style-name="a242" text:class-names=""/></text:p>
        <draw:enhanced-geometry xmlns:dr3d="urn:oasis:names:tc:opendocument:xmlns:dr3d:1.0" draw:type="non-primitive" svg:viewBox="0 0 9158630 6210605" draw:enhanced-path="M ?f3 ?f4 L ?f5 ?f0 C ?f6 ?f7 ?f8 ?f9 ?f1 ?f10 L ?f0 ?f2 C ?f11 ?f12 ?f13 ?f14 ?f3 ?f4 Z N" draw:text-areas="?f27 ?f29 ?f28 ?f30">
          <draw:equation draw:name="f0" draw:formula="0"/>
          <draw:equation draw:name="f1" draw:formula="9158630"/>
          <draw:equation draw:name="f2" draw:formula="6210605"/>
          <draw:equation draw:name="f3" draw:formula="7315"/>
          <draw:equation draw:name="f4" draw:formula="11641"/>
          <draw:equation draw:name="f5" draw:formula="9151315"/>
          <draw:equation draw:name="f6" draw:formula="9153753"/>
          <draw:equation draw:name="f7" draw:formula="1533754"/>
          <draw:equation draw:name="f8" draw:formula="9156192"/>
          <draw:equation draw:name="f9" draw:formula="3067507"/>
          <draw:equation draw:name="f10" draw:formula="4601261"/>
          <draw:equation draw:name="f11" draw:formula="2438"/>
          <draw:equation draw:name="f12" draw:formula="4137965"/>
          <draw:equation draw:name="f13" draw:formula="4877"/>
          <draw:equation draw:name="f14" draw:formula="2084281"/>
          <draw:equation draw:name="f15" draw:formula="?f2 - ?f0"/>
          <draw:equation draw:name="f16" draw:formula="?f1 - ?f0"/>
          <draw:equation draw:name="f17" draw:formula="?f16 / 9158630"/>
          <draw:equation draw:name="f18" draw:formula="?f15 / 6210605"/>
          <draw:equation draw:name="f19" draw:formula="0 * ?f16"/>
          <draw:equation draw:name="f20" draw:formula="10132200 * ?f16"/>
          <draw:equation draw:name="f21" draw:formula="0 * ?f15"/>
          <draw:equation draw:name="f22" draw:formula="5160600 * ?f15"/>
          <draw:equation draw:name="f23" draw:formula="?f19 / 10131840"/>
          <draw:equation draw:name="f24" draw:formula="?f20 / 10131840"/>
          <draw:equation draw:name="f25" draw:formula="?f21 / 5160240"/>
          <draw:equation draw:name="f26" draw:formula="?f22 / 5160240"/>
          <draw:equation draw:name="f27" draw:formula="?f23 / ?f17"/>
          <draw:equation draw:name="f28" draw:formula="?f24 / ?f17"/>
          <draw:equation draw:name="f29" draw:formula="?f25 / ?f18"/>
          <draw:equation draw:name="f30" draw:formula="?f26 / ?f18"/>
        </draw:enhanced-geometry>
      </draw:custom-shape>
      <draw:frame draw:id="id43" presentation:style-name="a247" draw:name="PlaceHolder 1" svg:x="0.56496in" svg:y="1.49094in" svg:width="4.69882in" svg:height="1.15354in" presentation:class="title" presentation:placeholder="false">
        <draw:text-box>
          <text:p text:style-name="a246" text:class-names="" text:cond-style-name=""><text:span text:style-name="a245" text:class-names="">Titelseite</text:span></text:p>
        </draw:text-box>
        <svg:title/>
        <svg:desc/>
      </draw:frame>
      <draw:frame draw:id="id44" presentation:style-name="a269" draw:name="PlaceHolder 2" svg:x="0.55118in" svg:y="1.45079in" svg:width="9.92441in" svg:height="3.59646in" presentation:class="outline" presentation:placeholder="false">
        <draw:text-box>
          <text:list text:style-name="a250">
            <text:list-item>
              <text:p text:style-name="a249" text:class-names="" text:cond-style-name=""><text:span text:style-name="a248" text:class-names="">Format des Gliederungstextes durch Klicken bearbeiten</text:span></text:p>
            </text:list-item>
          </text:list>
          <text:list text:style-name="a253">
            <text:list-item>
              <text:list text:style-name="a253">
                <text:list-item>
                  <text:p text:style-name="a252" text:class-names="" text:cond-style-name=""><text:span text:style-name="a251" text:class-names="">Zweite Gliederungsebene</text:span></text:p>
                </text:list-item>
              </text:list>
            </text:list-item>
          </text:list>
          <text:list text:style-name="a256">
            <text:list-item>
              <text:list text:style-name="a256">
                <text:list-item>
                  <text:list text:style-name="a256">
                    <text:list-item>
                      <text:p text:style-name="a255" text:class-names="" text:cond-style-name=""><text:span text:style-name="a254" text:class-names="">Dritte Gliederungsebene</text:span></text:p>
                    </text:list-item>
                  </text:list>
                </text:list-item>
              </text:list>
            </text:list-item>
          </text:list>
          <text:list text:style-name="a259">
            <text:list-item>
              <text:list text:style-name="a259">
                <text:list-item>
                  <text:list text:style-name="a259">
                    <text:list-item>
                      <text:list text:style-name="a259">
                        <text:list-item>
                          <text:p text:style-name="a258" text:class-names="" text:cond-style-name=""><text:span text:style-name="a257" text:class-names="">Vierte Gliederungs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list text:style-name="a262">
                            <text:list-item>
                              <text:p text:style-name="a261" text:class-names="" text:cond-style-name=""><text:span text:style-name="a260" text:class-names="">Fünfte Gliederungs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5">
            <text:list-item>
              <text:list text:style-name="a265">
                <text:list-item>
                  <text:list text:style-name="a265">
                    <text:list-item>
                      <text:list text:style-name="a265">
                        <text:list-item>
                          <text:list text:style-name="a265">
                            <text:list-item>
                              <text:list text:style-name="a265">
                                <text:list-item>
                                  <text:p text:style-name="a264" text:class-names="" text:cond-style-name=""><text:span text:style-name="a263" text:class-names="">Sechste Gliederungsebene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8">
            <text:list-item>
              <text:list text:style-name="a268">
                <text:list-item>
                  <text:list text:style-name="a268">
                    <text:list-item>
                      <text:list text:style-name="a268">
                        <text:list-item>
                          <text:list text:style-name="a268">
                            <text:list-item>
                              <text:list text:style-name="a268">
                                <text:list-item>
                                  <text:list text:style-name="a268">
                                    <text:list-item>
                                      <text:p text:style-name="a267" text:class-names="" text:cond-style-name=""><text:span text:style-name="a266" text:class-names="">Siebte Gliederungsebene</text:span>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286">
        <draw:page-thumbnail svg:x="0.23622in" svg:y="0.88858in" svg:width="7.79449in" svg:height="4.38425in" presentation:class="page" draw:id="id8" presentation:style-name="a270" draw:name="PlaceHolder 1">
          <svg:title/>
          <svg:desc/>
        </draw:page-thumbnail>
        <draw:frame draw:id="id9" presentation:style-name="a273" draw:name="PlaceHolder 2" svg:x="0.82677in" svg:y="5.55394in" svg:width="6.61378in" svg:height="5.26142in" presentation:class="notes" presentation:placeholder="false">
          <draw:text-box>
            <text:p text:style-name="a272" text:class-names="" text:cond-style-name=""><text:span text:style-name="a271" text:class-names="">Format der Notizen mittels Klicken bearbeiten</text:span></text:p>
          </draw:text-box>
          <svg:title/>
          <svg:desc/>
        </draw:frame>
        <draw:frame draw:id="id10" presentation:style-name="a276" draw:name="PlaceHolder 3" svg:x="0in" svg:y="0in" svg:width="3.5878in" svg:height="0.58425in" presentation:class="header" presentation:placeholder="false">
          <draw:text-box>
            <text:p text:style-name="a275" text:class-names="" text:cond-style-name=""><text:span text:style-name="a274" text:class-names="">&lt;Kopfzeile&gt;</text:span></text:p>
          </draw:text-box>
          <svg:title/>
          <svg:desc/>
        </draw:frame>
        <draw:frame draw:id="id11" presentation:style-name="a279" draw:name="PlaceHolder 4" svg:x="4.67953in" svg:y="0in" svg:width="3.5878in" svg:height="0.58425in" presentation:class="date-time" presentation:placeholder="false">
          <draw:text-box>
            <text:p text:style-name="a278" text:class-names="" text:cond-style-name=""><text:span text:style-name="a277" text:class-names="">&lt;Datum/Uhrzeit&gt;</text:span></text:p>
          </draw:text-box>
          <svg:title/>
          <svg:desc/>
        </draw:frame>
        <draw:frame draw:id="id12" presentation:style-name="a282" draw:name="PlaceHolder 5" svg:x="0in" svg:y="11.10827in" svg:width="3.5878in" svg:height="0.58425in" presentation:class="footer" presentation:placeholder="false">
          <draw:text-box>
            <text:p text:style-name="a281" text:class-names="" text:cond-style-name=""><text:span text:style-name="a280" text:class-names="">&lt;Fußzeile&gt;</text:span></text:p>
          </draw:text-box>
          <svg:title/>
          <svg:desc/>
        </draw:frame>
        <draw:frame draw:id="id13" presentation:style-name="a285" draw:name="PlaceHolder 6" svg:x="4.67953in" svg:y="11.10827in" svg:width="3.5878in" svg:height="0.58425in" presentation:class="page-number" presentation:placeholder="false">
          <draw:text-box>
            <text:p text:style-name="a284" text:class-names="" text:cond-style-name=""><text:span text:style-name="a28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1-title-Titelfolie_5f_" style:page-layout-name="pageLayout1" draw:style-name="a287">
      <draw:custom-shape svg:x="0in" svg:y="1.57047in" svg:width="11.02756in" svg:height="4.23149in" draw:id="id45" draw:layer="Master3-bg" draw:style-name="a290" draw:name="Rechteck 7">
        <svg:title/>
        <svg:desc/>
        <text:p text:style-name="a289" text:class-names="" text:cond-style-name=""><text:span text:style-name="a28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59567in" svg:y="5.8748in" svg:width="0.86693in" svg:height="0.23622in" draw:id="id46" draw:layer="Master3-bg" draw:style-name="a293" draw:name="Rechteck 9">
        <svg:title/>
        <svg:desc/>
        <text:p text:style-name="a292" text:class-names="" text:cond-style-name=""><text:span text:style-name="a291" text:class-names=""><text:page-number style:num-format="1" text:fixed="false"/></text:span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56496in" svg:y="0.49606in" svg:width="10.19882in" svg:height="0.82677in" draw:id="id47" draw:layer="Master3-bg" draw:style-name="a296" draw:name="Titel 1">
        <svg:title/>
        <svg:desc/>
        <text:p text:style-name="a295" text:class-names="" text:cond-style-name=""><text:span text:style-name="a29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-0.02638in" svg:y="-0.02795in" svg:width="11.08031in" svg:height="5.64331in" draw:id="id48" draw:layer="Master3-bg" draw:style-name="a299" draw:name="Freihandform 9">
        <svg:title/>
        <svg:desc/>
        <text:p text:style-name="a298" text:class-names="" text:cond-style-name=""><text:span text:style-name="a297" text:class-names=""/></text:p>
        <draw:enhanced-geometry xmlns:dr3d="urn:oasis:names:tc:opendocument:xmlns:dr3d:1.0" draw:type="non-primitive" svg:viewBox="0 0 9158630 6210605" draw:enhanced-path="M ?f3 ?f4 L ?f5 ?f0 C ?f6 ?f7 ?f8 ?f9 ?f1 ?f10 L ?f0 ?f2 C ?f11 ?f12 ?f13 ?f14 ?f3 ?f4 Z N" draw:text-areas="?f27 ?f29 ?f28 ?f30">
          <draw:equation draw:name="f0" draw:formula="0"/>
          <draw:equation draw:name="f1" draw:formula="9158630"/>
          <draw:equation draw:name="f2" draw:formula="6210605"/>
          <draw:equation draw:name="f3" draw:formula="7315"/>
          <draw:equation draw:name="f4" draw:formula="11641"/>
          <draw:equation draw:name="f5" draw:formula="9151315"/>
          <draw:equation draw:name="f6" draw:formula="9153753"/>
          <draw:equation draw:name="f7" draw:formula="1533754"/>
          <draw:equation draw:name="f8" draw:formula="9156192"/>
          <draw:equation draw:name="f9" draw:formula="3067507"/>
          <draw:equation draw:name="f10" draw:formula="4601261"/>
          <draw:equation draw:name="f11" draw:formula="2438"/>
          <draw:equation draw:name="f12" draw:formula="4137965"/>
          <draw:equation draw:name="f13" draw:formula="4877"/>
          <draw:equation draw:name="f14" draw:formula="2084281"/>
          <draw:equation draw:name="f15" draw:formula="?f2 - ?f0"/>
          <draw:equation draw:name="f16" draw:formula="?f1 - ?f0"/>
          <draw:equation draw:name="f17" draw:formula="?f16 / 9158630"/>
          <draw:equation draw:name="f18" draw:formula="?f15 / 6210605"/>
          <draw:equation draw:name="f19" draw:formula="0 * ?f16"/>
          <draw:equation draw:name="f20" draw:formula="10132200 * ?f16"/>
          <draw:equation draw:name="f21" draw:formula="0 * ?f15"/>
          <draw:equation draw:name="f22" draw:formula="5160600 * ?f15"/>
          <draw:equation draw:name="f23" draw:formula="?f19 / 10131840"/>
          <draw:equation draw:name="f24" draw:formula="?f20 / 10131840"/>
          <draw:equation draw:name="f25" draw:formula="?f21 / 5160240"/>
          <draw:equation draw:name="f26" draw:formula="?f22 / 5160240"/>
          <draw:equation draw:name="f27" draw:formula="?f23 / ?f17"/>
          <draw:equation draw:name="f28" draw:formula="?f24 / ?f17"/>
          <draw:equation draw:name="f29" draw:formula="?f25 / ?f18"/>
          <draw:equation draw:name="f30" draw:formula="?f26 / ?f18"/>
        </draw:enhanced-geometry>
      </draw:custom-shape>
      <draw:frame draw:id="id49" presentation:style-name="a302" draw:name="PlaceHolder 1" svg:x="0.51378in" svg:y="0.49606in" svg:width="9.99961in" svg:height="0.82677in" presentation:class="title" presentation:placeholder="false">
        <draw:text-box>
          <text:p text:style-name="a301" text:class-names="" text:cond-style-name=""><text:span text:style-name="a300" text:class-names=""/></text:p>
        </draw:text-box>
        <svg:title/>
        <svg:desc/>
      </draw:frame>
      <draw:frame draw:id="id50" presentation:style-name="a305" draw:name="PlaceHolder 2" svg:x="0.51378in" svg:y="1.77283in" svg:width="9.99961in" svg:height="3.86693in" presentation:class="subtitle" presentation:placeholder="false">
        <draw:text-box>
          <text:p text:style-name="a304" text:class-names="" text:cond-style-name=""><text:span text:style-name="a303" text:class-names=""/></text:p>
        </draw:text-box>
        <svg:title/>
        <svg:desc/>
      </draw:frame>
      <draw:frame draw:id="id51" presentation:style-name="a309" draw:name="Textplatzhalter 3" svg:x="0.55118in" svg:y="1.45079in" svg:width="9.92441in" svg:height="3.59646in" presentation:class="outline" presentation:placeholder="false">
        <draw:text-box>
          <text:list text:style-name="a308">
            <text:list-item>
              <text:p text:style-name="a307" text:class-names="" text:cond-style-name=""><text:span text:style-name="a306" text:class-names=""/></text:p>
            </text:list-item>
          </text:list>
        </draw:text-box>
        <svg:title/>
        <svg:desc/>
      </draw:frame>
      <presentation:notes style:page-layout-name="pageLayout2" draw:style-name="a326">
        <draw:page-thumbnail svg:x="0.23622in" svg:y="0.88858in" svg:width="7.79449in" svg:height="4.38425in" presentation:class="page" draw:id="id8" presentation:style-name="a310" draw:name="PlaceHolder 1">
          <svg:title/>
          <svg:desc/>
        </draw:page-thumbnail>
        <draw:frame draw:id="id9" presentation:style-name="a313" draw:name="PlaceHolder 2" svg:x="0.82677in" svg:y="5.55394in" svg:width="6.61378in" svg:height="5.26142in" presentation:class="notes" presentation:placeholder="false">
          <draw:text-box>
            <text:p text:style-name="a312" text:class-names="" text:cond-style-name=""><text:span text:style-name="a311" text:class-names="">Format der Notizen mittels Klicken bearbeiten</text:span></text:p>
          </draw:text-box>
          <svg:title/>
          <svg:desc/>
        </draw:frame>
        <draw:frame draw:id="id10" presentation:style-name="a316" draw:name="PlaceHolder 3" svg:x="0in" svg:y="0in" svg:width="3.5878in" svg:height="0.58425in" presentation:class="header" presentation:placeholder="false">
          <draw:text-box>
            <text:p text:style-name="a315" text:class-names="" text:cond-style-name=""><text:span text:style-name="a314" text:class-names="">&lt;Kopfzeile&gt;</text:span></text:p>
          </draw:text-box>
          <svg:title/>
          <svg:desc/>
        </draw:frame>
        <draw:frame draw:id="id11" presentation:style-name="a319" draw:name="PlaceHolder 4" svg:x="4.67953in" svg:y="0in" svg:width="3.5878in" svg:height="0.58425in" presentation:class="date-time" presentation:placeholder="false">
          <draw:text-box>
            <text:p text:style-name="a318" text:class-names="" text:cond-style-name=""><text:span text:style-name="a317" text:class-names="">&lt;Datum/Uhrzeit&gt;</text:span></text:p>
          </draw:text-box>
          <svg:title/>
          <svg:desc/>
        </draw:frame>
        <draw:frame draw:id="id12" presentation:style-name="a322" draw:name="PlaceHolder 5" svg:x="0in" svg:y="11.10827in" svg:width="3.5878in" svg:height="0.58425in" presentation:class="footer" presentation:placeholder="false">
          <draw:text-box>
            <text:p text:style-name="a321" text:class-names="" text:cond-style-name=""><text:span text:style-name="a320" text:class-names="">&lt;Fußzeile&gt;</text:span></text:p>
          </draw:text-box>
          <svg:title/>
          <svg:desc/>
        </draw:frame>
        <draw:frame draw:id="id13" presentation:style-name="a325" draw:name="PlaceHolder 6" svg:x="4.67953in" svg:y="11.10827in" svg:width="3.5878in" svg:height="0.58425in" presentation:class="page-number" presentation:placeholder="false">
          <draw:text-box>
            <text:p text:style-name="a324" text:class-names="" text:cond-style-name=""><text:span text:style-name="a323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327">
      <draw:frame draw:id="id52" presentation:style-name="a330" draw:name="Kopfzeilenplatzhalter 1" svg:x="0in" svg:y="0in" svg:width="4.78574in" svg:height="0.30987in" presentation:class="header" presentation:placeholder="false">
        <draw:text-box>
          <text:p text:style-name="a329" text:class-names="" text:cond-style-name=""><text:span text:style-name="a328" text:class-names=""/></text:p>
        </draw:text-box>
        <svg:title/>
        <svg:desc/>
      </draw:frame>
      <draw:frame draw:id="id53" presentation:style-name="a333" draw:name="Datumsplatzhalter 2" svg:x="6.24199in" svg:y="0in" svg:width="4.78574in" svg:height="0.30987in" presentation:class="date-time" presentation:placeholder="false">
        <draw:text-box>
          <text:p text:style-name="a332" text:class-names="" text:cond-style-name=""><text:span text:style-name="a331" text:class-names=""/></text:p>
        </draw:text-box>
        <svg:title/>
        <svg:desc/>
      </draw:frame>
      <draw:frame draw:id="id54" presentation:style-name="a336" draw:name="Fußzeilenplatzhalter 3" svg:x="0in" svg:y="5.89142in" svg:width="4.78574in" svg:height="0.30987in" presentation:class="footer" presentation:placeholder="false">
        <draw:text-box>
          <text:p text:style-name="a335" text:class-names="" text:cond-style-name=""><text:span text:style-name="a334" text:class-names=""/></text:p>
        </draw:text-box>
        <svg:title/>
        <svg:desc/>
      </draw:frame>
      <draw:frame draw:id="id55" presentation:style-name="a339" draw:name="Foliennummernplatzhalter 4" svg:x="6.24199in" svg:y="5.89142in" svg:width="4.78574in" svg:height="0.30987in" presentation:class="page-number" presentation:placeholder="false">
        <draw:text-box>
          <text:p text:style-name="a338" text:class-names="" text:cond-style-name=""><text:span text:style-name="a337" text:class-names=""><text:page-number style:num-format="1" text:fixed="false"/></text:span></text:p>
        </draw:text-box>
        <svg:title/>
        <svg:desc/>
      </draw:frame>
      <draw:page-thumbnail draw:page-number="1" svg:x="0.77257in" svg:y="0.94618in" svg:width="2.86632in" svg:height="1.61111in"/>
      <draw:page-thumbnail draw:page-number="2" svg:x="4.07986in" svg:y="0.94618in" svg:width="2.86632in" svg:height="1.61111in"/>
      <draw:page-thumbnail draw:page-number="3" svg:x="7.38715in" svg:y="0.94618in" svg:width="2.86632in" svg:height="1.61111in"/>
      <draw:page-thumbnail draw:page-number="4" svg:x="0.77257in" svg:y="3.6441in" svg:width="2.86632in" svg:height="1.61111in"/>
      <draw:page-thumbnail draw:page-number="5" svg:x="4.07986in" svg:y="3.6441in" svg:width="2.86632in" svg:height="1.61111in"/>
      <draw:page-thumbnail draw:page-number="6" svg:x="7.38715in" svg:y="3.6441in" svg:width="2.86632in" svg:height="1.61111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Schleswig-Holstein Der echte Norden</dc:title>
    <meta:initial-creator>Popa, Andrea Dr.</meta:initial-creator>
    <dc:creator>Popa, Andrea</dc:creator>
    <meta:creation-date>2026-05-15T10:34:43Z</meta:creation-date>
    <dc:date>2026-05-20T09:39:17Z</dc:date>
    <meta:editing-cycles>2</meta:editing-cycles>
    <meta:editing-duration>PT0S</meta:editing-duration>
    <meta:user-defined meta:name="ComplianceAssetId"/>
    <meta:user-defined meta:name="ContentTypeId">0x010100363DDE184CD5CA42899C1150223474AA</meta:user-defined>
    <meta:user-defined meta:name="Created" meta:value-type="date">2024-09-05T00:00:00Z</meta:user-defined>
    <meta:user-defined meta:name="Creator">Impress</meta:user-defined>
    <meta:user-defined meta:name="HiddenSlides" meta:value-type="float">4</meta:user-defined>
    <meta:user-defined meta:name="LastSaved" meta:value-type="date">2024-09-05T00:00:00Z</meta:user-defined>
    <meta:user-defined meta:name="MediaServiceImageTags"/>
    <meta:user-defined meta:name="Notes" meta:value-type="float">3</meta:user-defined>
    <meta:user-defined meta:name="PresentationFormat">Benutzerdefiniert</meta:user-defined>
    <meta:user-defined meta:name="Slides" meta:value-type="float">13</meta:user-defined>
    <meta:user-defined meta:name="TemplateUrl"/>
    <meta:user-defined meta:name="TriggerFlowInfo"/>
    <meta:user-defined meta:name="_ExtendedDescription"/>
    <meta:user-defined meta:name="xd_ProgID"/>
    <meta:user-defined meta:name="xd_Signature" meta:value-type="boolean">false</meta:user-defined>
    <meta:document-statistic meta:paragraph-count="191" meta:word-count="1202"/>
  </office:meta>
</office:document-meta>
</file>